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бличные-слушания-станут-общегородскими"/>Публичные слушания станут общегородскими<text:bookmark-end text:name="публичные-слушания-станут-общегородскими"/></text:h>
      <text:p text:style-name="First_20_paragraph">12.11.2015</text:p>
      <text:p text:style-name="Text_20_body">На районные публичные слушания будут пускать всех жителей Москвы. Такие поправки к закону были рассмотрены на днях на комиссии Мосгордумы по градостроительству, государственной собственности и землепользованию, сообщает портал Мосгордумы.</text:p>
      <text:p text:style-name="Text_20_body">Сейчас публичные слушания по проектам территориальных и отраслевых схем проводятся только в тех районах Москвы, территории которых входят в границы разработки указанных проектов.</text:p>
      <text:p text:style-name="Text_20_body">- Готовятся поправки, которые уточняют, что могут разрабатываться отраслевые схемы объектов водоотведения, водо- и теплоснабжения. Согласно Градостроительному кодексу Москвы, мы проводим публичное обсуждение проектов на районном уровне. Однако, как правило, инженерно-отраслевые схемы касаются не одного конкретного района, а решают задачу всего города в целом. Поэтому предлагается привлекать к обсуждению всех москвичей, - сообщил председатель комиссии по градостроительству, государственной собственности и землепользованию Сергей Зверев.</text:p>
      <text:p text:style-name="Text_20_body">Глава комиссии считает, что это сильно упростит работу органам местного самоуправления и сэкономит бюджет префектур. Городу останется только подобрать вместительное помещение, а депутатам – проинформировать жителей о проекте, месте и времени проведения публичных слушаний. </text:p>
      <text:p text:style-name="Text_20_body"><text:line-break/></text:p>
      <text:p text:style-name="Text_20_body">Адрес страницы: <text:a xlink:type="simple" xlink:href="http://mitino.mos.ru/presscenter/news/detail/2297592.html" office:name=""><text:span text:style-name="Definition">http://mitino.mos.ru/presscenter/news/detail/229759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4:52Z</meta:creation-date>
    <dc:date>2023-07-25T23:04:52Z</dc:date>
  </office:meta>
</office:document-meta>
</file>