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всероссийский-день-правовой-помощи-детям-проходит-20-ноября"/>Всероссийский День правовой помощи детям проходит 20 ноября<text:bookmark-end text:name="всероссийский-день-правовой-помощи-детям-проходит-20-ноября"/></text:h>
      <text:p text:style-name="First_20_paragraph">16.11.2015</text:p>
      <text:p text:style-name="Text_20_body">20.11.2015 проводится Всероссийский День правовой помощи детям, в рамках которого будет оказываться бесплатная юридическая помощь:</text:p>
      <text:p text:style-name="Text_20_body">-детям-сиротам;</text:p>
      <text:p text:style-name="Text_20_body">- детям, оставшимся без попечения родителей и их законным представителям;</text:p>
      <text:p text:style-name="Text_20_body">- лицам, желающим принять на воспитание в свою семью ребенка, оставшегося без попечения родителей;</text:p>
      <text:p text:style-name="Text_20_body">- усыновителям;</text:p>
      <text:p text:style-name="Text_20_body">- детям-инвалидам и их родителям;</text:p>
      <text:p text:style-name="Text_20_body">- лицам, находящимся в трудной жизненной ситуации по вопросам защиты и охраны прав несовершеннолетних детей.</text:p>
      <text:p text:style-name="Text_20_body">В этот день запланировано проведение профессиональными юристами, представителями Правительства г. Москвы и Аппарата Уполномоченного по правам ребенка в г. Москве, сотрудниками Главного управления МВД России по Москве, УФСИН России по Москве, УФССП России по Москве, адвокатами и нотариусами г. Москвы, а также членами МРО «Ассоциация юристов России» <text:span text:style-name="T1">бесплатных юридических консультаций</text:span>.</text:p>
      <text:p text:style-name="Text_20_body">Лица, желающие обратиться за бесплатной юридической помощью, могут получить подробную информацию о месте и времени проведения указанного мероприятия на официальном интернет – сайте Главного управления Министерства юстиции по Москве:</text:p>
      <text:p text:style-name="Text_20_body">- <text:a xlink:type="simple" xlink:href="http://to77.minjust.ru/" office:name=""><text:span text:style-name="Definition">http://to77.minjust.ru</text:span></text:a>, а также на следующих официальных интернет – сайтах:</text:p>
      <text:p text:style-name="Text_20_body">- <text:a xlink:type="simple" xlink:href="http://mgnp.info/" office:name=""><text:span text:style-name="Definition">http://mgnp.info</text:span></text:a>/ -Московская городская нотариальная палата;</text:p>
      <text:p text:style-name="Text_20_body">- <text:a xlink:type="simple" xlink:href="http://www.advokatymoscow.ru/" office:name=""><text:span text:style-name="Definition">http://www.advokatymoscow.ru/</text:span></text:a> - Адвокатская палата г. Москвы;</text:p>
      <text:p text:style-name="Text_20_body">- <text:a xlink:type="simple" xlink:href="http://petrovka38.ru/" office:name=""><text:span text:style-name="Definition">http://petrovka38.ru/</text:span></text:a> - Главное управление МВД России по Москве;</text:p>
      <text:p text:style-name="Text_20_body">- <text:a xlink:type="simple" xlink:href="http://dszn.mos.ru/" office:name=""><text:span text:style-name="Definition">http://dszn.mos.ru/</text:span></text:a> - Департамент социальной защиты населения;</text:p>
      <text:p text:style-name="Text_20_body">- <text:a xlink:type="simple" xlink:href="http://dogm.mos.ru/" office:name=""><text:span text:style-name="Definition">http://dogm.mos.ru/</text:span></text:a> - Департамент образования г. Москвы;</text:p>
      <text:p text:style-name="Text_20_body">- <text:a xlink:type="simple" xlink:href="http://duma.mos.ru/ru/" office:name=""><text:span text:style-name="Definition">http://duma.mos.ru/ru/</text:span></text:a> - Московская городская Дума;</text:p>
      <text:p text:style-name="Text_20_body">- <text:a xlink:type="simple" xlink:href="http://www.ombudsman.mos.ru/" office:name=""><text:span text:style-name="Definition">http://www.ombudsman.mos.ru</text:span></text:a>/ - Аппарат Уполномоченного по правам ребенка в г. Москве.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Наименование организации, адрес и контакты ответственного специалиста</text:p>
          </table:table-cell>
          <table:table-cell table:style-name="TableRowCell" office:value-type="string">
            <text:p text:style-name="Table_20_Contents">Сотрудники правовых подразделений системы ГУ МВД России по г. Москве, контактный номер телефон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Семья», ул. Доватора, д. 13;</text:p>
            <text:p text:style-name="Table_20_Contents">Т.В Троицкая;</text:p>
            <text:p text:style-name="Table_20_Contents">8 (495) 671-11-20</text:p>
          </table:table-cell>
          <table:table-cell table:style-name="TableRowCell" office:value-type="string">
            <text:p text:style-name="Table_20_Contents">Старший юрисконсульт ПО УВД по ЦАО ГУ МВД России по г. Москве<text:line-break/>майор внутренней службы Людмила Сергеевна Юданова,</text:p>
            <text:p text:style-name="Table_20_Contents">8-495-600-11-88, 8-967-046-93-0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Измайлово», Измайловскийпр-д, д. 4а,</text:p>
            <text:p text:style-name="Table_20_Contents">Н.В. Рыбакова,</text:p>
            <text:p text:style-name="Table_20_Contents">8 (495) 603-96-20</text:p>
          </table:table-cell>
          <table:table-cell table:style-name="TableRowCell" office:value-type="string">
            <text:p text:style-name="Table_20_Contents">Старший юрисконсульт ПО УВД по ВАО ГУ МВД России по г. Москве подполковник внутренней службы Милюков Сергей Витальевич,</text:p>
            <text:p text:style-name="Table_20_Contents">8-495-465-30-73, 8-926-429-72-6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Гелиос»,<text:line-break/>ул. Южнобутовская, д. 101,</text:p>
            <text:p text:style-name="Table_20_Contents">О.Е. Климкина, 8 (495) 712-59-00</text:p>
          </table:table-cell>
          <table:table-cell table:style-name="TableRowCell" office:value-type="string">
            <text:p text:style-name="Table_20_Contents">Юрисконсульт ПО УВД по ЮЗАО ГУ МВД России по г. Москве капитан внутренней службы Лагун Ольга Владимировна, 8-499-129-30-27, 8-916-319-00-9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Доверие», Мичуринский проспект, д. 25, корп.3, Т.В. Брауэр,<text:line-break/>8 (495) 932-71-12</text:p>
          </table:table-cell>
          <table:table-cell table:style-name="TableRowCell" office:value-type="string">
            <text:p text:style-name="Table_20_Contents">Юрисконсульт ПО УВД по ЗАО ГУ МВД России по г. Москве майор внутренней службы</text:p>
            <text:p text:style-name="Table_20_Contents">Рассказов Андрей Михайлович,</text:p>
            <text:p text:style-name="Table_20_Contents">8-499-233-91-45, 8-926-573-93-7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Зеленоград», Зеленоград, корпус 1426; И.Г. Парван,</text:p>
            <text:p text:style-name="Table_20_Contents">8 (499) 733-00-30;8 (906) 799-94-99</text:p>
          </table:table-cell>
          <table:table-cell table:style-name="TableRowCell" office:value-type="string">
            <text:p text:style-name="Table_20_Contents">Юрисконсульт Отдела МВД России по району Крюково г. Москвы</text:p>
            <text:p text:style-name="Table_20_Contents">Больных Елена Николаевна, 8-499-717-46-8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ПСиД «Содействие», ул. Народного Ополчения, д.3, корп. 2, П.В. Черкасов,</text:p>
            <text:p text:style-name="Table_20_Contents">8 (499) 199-00-91,8 (499) 199-00-91</text:p>
          </table:table-cell>
          <table:table-cell table:style-name="TableRowCell" office:value-type="string">
            <text:p text:style-name="Table_20_Contents">Ведущий юрисконсульт (специалист) Отдела МВД России по району Южное Тушино г. Москвы Касперская Татьяна Юрьевна,</text:p>
            <text:p text:style-name="Table_20_Contents">8-499-194-89-2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Планета Семьи», Борисовский проезд, д. 15, корп. 3, Е.В. Скуратова,</text:p>
            <text:p text:style-name="Table_20_Contents">8(499) 975-71-45</text:p>
          </table:table-cell>
          <table:table-cell table:style-name="TableRowCell" office:value-type="string">
            <text:p text:style-name="Table_20_Contents">Юрисконсульт ПО УВД по ЮАО ГУ МВД России по г. Москве</text:p>
            <text:p text:style-name="Table_20_Contents">лейтенант внутренней службы Булаш Юлия Юрьевна,</text:p>
            <text:p text:style-name="Table_20_Contents">8-495-734-61-58, 8-925-777-33-8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Хорошевский», Магистральный пер., д.7, корп.2, М.М. Павлова, 8 (499) 941-50-45</text:p>
          </table:table-cell>
          <table:table-cell table:style-name="TableRowCell" office:value-type="string">
            <text:p text:style-name="Table_20_Contents">Юрисконсульт ПО УВД по САО ГУ МВД России по г. Москве, майор внутренней службы<text:line-break/>Закатаева Ирина Васильевна, 8-495-601-04-4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ГБУ Городской ресурсный центр поддержки семьи и детства «Отрадное»; ул. Декабристов,<text:line-break/>д. 22а, И.П. Гонарова,<text:line-break/>8 (499) 907-57-90</text:p>
          </table:table-cell>
          <table:table-cell table:style-name="TableRowCell" office:value-type="string" table:number-rows-spanned="2">
            <text:p text:style-name="Table_20_Contents">Юрисконсульт Отдела МВД России по Алексеевскому району г. Москвы Юлия Алексеевна Катунина,</text:p>
            <text:p text:style-name="Table_20_Contents">8-495-616-03-84, 8-926-988-19-9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О «Троицкий», г.о. Троицк, микрорайон «В», д. 40,Т.А. Храброва,</text:p>
            <text:p text:style-name="Table_20_Contents">8 (495) 925-35-30,8 (915) 294-92-94</text:p>
          </table:table-cell>
          <table:table-cell table:style-name="TableRowCell" office:value-type="string">
            <text:p text:style-name="Table_20_Contents">Юрисконсульт правовой группы УВД по ТиНАО ГУ МВД России по г. Москве капитан внутренней службы Паньков Евгений Александрович,</text:p>
            <text:p text:style-name="Table_20_Contents">8-495-849-33-69, 8-926-79-79-3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ЦСПСиД «Гармония», Марьинский парк, д.41, корп.2, Н.М. Чистякова, 8 (499) 784-75-12</text:p>
          </table:table-cell>
          <table:table-cell table:style-name="TableRowCell" office:value-type="string">
            <text:p text:style-name="Table_20_Contents">Юрисконсульт ПО УВД по ЮВАО ГУ МВД России по г. Москве капитан внутренней службы<text:line-break/>Дунаева Любовь Анатольевна, 8-926-429-53-7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БУ «Школа циркового искусства имени Ю.В. Никулина», Волгоградский просп. д.169, корп.2, И.А. Акопянц,</text:p>
            <text:p text:style-name="Table_20_Contents">8 (495) 919-29-31,8 (916) 329-06-83</text:p>
          </table:table-cell>
          <table:table-cell table:style-name="TableRowCell" office:value-type="string">
            <text:p text:style-name="Table_20_Contents">Начальник 10 отдела УГИБДД ГУ МВД России по г. Москве подполковник полиции Медведева Оксана Валерьевна, 8-495-623-79-36, 8-916-302-79-79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mitino.mos.ru/presscenter/news/detail/2303221.html" office:name=""><text:span text:style-name="Definition">http://mitino.mos.ru/presscenter/news/detail/230322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4:48:21Z</meta:creation-date>
    <dc:date>2023-07-26T04:48:21Z</dc:date>
  </office:meta>
</office:document-meta>
</file>