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оспитанники-реабилитационного-центра-узнали-о-законах"/>Воспитанники реабилитационного Центра узнали о законах<text:bookmark-end text:name="воспитанники-реабилитационного-центра-узнали-о-законах"/></text:h>
      <text:p text:style-name="First_20_paragraph">24.11.2015</text:p>
      <text:p text:style-name="Text_20_body">О том, что курение «спайса» и роспись на стенах является уголовным преступлением, узнали воспитанники Центра поддержки семьи и детства «Содействие» от полицейских СЗАО.</text:p>
      <text:p text:style-name="Text_20_body">На днях сотрудники подразделения по делам несовершеннолетних СЗАО совместно с Общественным советом при УВД встретились с ребятами в рамках Всероссийского Дня правовой помощи детям.</text:p>
      <text:p text:style-name="Text_20_body">В начале встречи дети послушали лекцию на тему «Уголовная и административная ответственность несовершеннолетних за совершение противоправных действий».</text:p>
      <text:p text:style-name="Text_20_body">Полицейские просветили подростков, что за употребление, изготовление, хранение, распространение и перевозку наркотических, токсических веществ и курительных смесей следует уголовная ответственность. Для многих ребят это было откровением, они глубоко задумались.</text:p>
      <text:p text:style-name="Text_20_body">Ещё одно преступление, которое не считается в молодёжной среде преступлением – это порча имущества, граничащая с вандализмом. Казалось бы, что такого в том, чтобы раскрасить двери метро, лавочки, стены домов, заборы маркером? Однако этот вид преступления называется «порча имущества и вандализм». За такое может также последовать не только административная ответственность, но и уголовная с возможным лишением свободы. Это тоже удивило и по-хорошему напугало ребят, ведь мало кто хочет фломастером сломать себе жизнь и сесть в тюрьму.</text:p>
      <text:p text:style-name="Text_20_body">После лекции полицейские проконсультировали детей по их личным вопросам. Воспитанников интересовали многие жизненные темы, они пытались узнать все тонкости законодательства в области прав и обязанностей несовершеннолетних.</text:p>
      <text:p text:style-name="Text_20_body">И часто ребятами задавался вопрос – «Как стать полицейским?».</text:p>
      <text:p text:style-name="Text_20_body">Сотрудники УВД по СЗАО профессионально сориентировали ребят, рассказав, куда пойти учиться на профессию полицейского.</text:p>
      <text:p text:style-name="Text_20_body">Встреча прошла в дружеской обстановке, подростки остались довольны встречей и получили полные ответы на все вопросы.</text:p>
      <text:p text:style-name="Text_20_body">По материалам пресс-службы УВД по СЗАО</text:p>
      <text:p text:style-name="Text_20_body"><text:line-break/></text:p>
      <text:p text:style-name="Text_20_body">Адрес страницы: <text:a xlink:type="simple" xlink:href="http://mitino.mos.ru/presscenter/news/detail/2323787.html" office:name=""><text:span text:style-name="Definition">http://mitino.mos.ru/presscenter/news/detail/2323787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9T01:04:11Z</meta:creation-date>
    <dc:date>2023-05-19T01:04:11Z</dc:date>
  </office:meta>
</office:document-meta>
</file>