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цсо-щукино-филиал-митино-посетители-познакомились-с-сокровищами-третьяковской-галереи"/>В ТЦСО «Щукино» филиал Митино посетители познакомились с сокровищами Третьяковской галереи<text:bookmark-end text:name="в-тцсо-щукино-филиал-митино-посетители-познакомились-с-сокровищами-третьяковской-галереи"/></text:h>
      <text:p text:style-name="First_20_paragraph">24.11.2015</text:p>
      <text:p text:style-name="Text_20_body">В ГБУ ТЦСО «Щукино» филиал Митино пенсионеры и ветераны посетили лекцию «Сокровища Третьяковской галереи» из цикла «Живая память поколений».</text:p>
      <text:p text:style-name="Text_20_body">Встречу провела сотрудник интеллект-центра "Медиатека" - библиотеки №237, что на ул. Генерала Белобородова, д. 30.</text:p>
      <text:p text:style-name="Text_20_body">Слушатели познакомились с постоянной экспозицией «Русское искусство XI – начала XX века» в историческом здании в Лаврушинском переулке.</text:p>
      <text:p text:style-name="Text_20_body">Именно в Лаврушинском представлены избранные шедевры из музейных коллекций иконописи, живописи, графики, скульптуры.</text:p>
      <text:p text:style-name="Text_20_body">В заключение присутствующие посмотрели фрагменты электронного ресурса «Один час в Третьяковской галерее» из фонда библиотеки.</text:p>
      <text:p text:style-name="Text_20_body">Участники встречи выразили желание посмотреть в Третьяковке творчество художников, которые внесли значительный вклад в историю русской культуры.</text:p>
      <text:p text:style-name="Text_20_body"><text:line-break/></text:p>
      <text:p text:style-name="Text_20_body">Адрес страницы: <text:a xlink:type="simple" xlink:href="http://mitino.mos.ru/presscenter/news/detail/2324624.html" office:name=""><text:span text:style-name="Definition">http://mitino.mos.ru/presscenter/news/detail/232462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0:33:03Z</meta:creation-date>
    <dc:date>2023-07-26T10:33:03Z</dc:date>
  </office:meta>
</office:document-meta>
</file>