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мках-капремонта-за-три-месяца-в-москве-заменили-более-1-тысячи-лифтов"/>В рамках капремонта за три месяца в Москве заменили более 1 тысячи лифтов<text:bookmark-end text:name="в-рамках-капремонта-за-три-месяца-в-москве-заменили-более-1-тысячи-лифтов"/></text:h>
      <text:p text:style-name="First_20_paragraph">27.11.2015</text:p>
      <text:p text:style-name="Text_20_body">Меняют всё – от кабины и подъёмника до рамочной конструкции лифта на этаже. Все лифты отечественного производства - ОАО "Карачаровский механический завод" и ОАО "Щербинский лифтостроительный завод".</text:p>
      <text:p text:style-name="Text_20_body">По условиям договора оплата компаниям будет производиться после замены лифтов.</text:p>
      <text:p text:style-name="Text_20_body">С конца лета 2015 года Фонд капитального ремонта МКД Москвы сдал в эксплуатацию 10 42 лифта, сообщили в пресс-службе Фонда.</text:p>
      <text:p text:style-name="Text_20_body">В работе остаются ещё 1308 лифтов. Всего до конца года планируется сдать 2350 лифтов. На все работы по замене лифтов даётся гарантия 5 лет.</text:p>
      <text:p text:style-name="Text_20_body">Заменить весь лифт с подъёмным устройством и окантовкой – дело не быстрое. В зависимости от типа лифта срок замены может занимать от 45 до 70 дней.</text:p>
      <text:p text:style-name="Text_20_body">После монтажа оборудования лифт проходит пусконаладочные работы, проверки и испытания. И уже после них независимая аккредитованная организация выдает заключение о готовности лифта к эксплуатации.</text:p>
      <text:p text:style-name="Text_20_body">Всего по краткосрочному плану капитального ремонта в 2015-2016 годах в 1 тыс. 193 столичных многоквартирных домах заменят лифтовое оборудование и отремонтируют шахты. В общей сложности до конца 2016 года будет заменено 6 тысяч лифтов.</text:p>
      <text:p text:style-name="Text_20_body">В Северо-Западном округе заменят 87 лифтов в 38-ми домах районов Покровское-Стрешнево, Строгино, Северное Тушино, Южное Тушино, Хорошево-Мневники, Щукино.</text:p>
      <text:p text:style-name="Text_20_body">Если говорить конкретно по районам, то в Покровском-Стрешневе заменят лифты в 3-х домах, в Строгино – в 3-х домах, в Северном Тушино в 11 МКД, в Южном Тушино – в 5 МКД, в Хорошево-Мневники – 6 МКД, в Щукино - 10 МКД.</text:p>
      <text:p text:style-name="Text_20_body">В следующем, 2016 году запланировано к проведению работ по замене лифтового оборудования 96 лифтов.</text:p>
      <text:p text:style-name="Text_20_body">Источник: Агентство городских новостей «Москва», «Митинский экспресс»</text:p>
      <text:p text:style-name="Text_20_body"><text:line-break/></text:p>
      <text:p text:style-name="Text_20_body">Адрес страницы: <text:a xlink:type="simple" xlink:href="http://mitino.mos.ru/presscenter/news/detail/2331838.html" office:name=""><text:span text:style-name="Definition">http://mitino.mos.ru/presscenter/news/detail/233183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8:56Z</meta:creation-date>
    <dc:date>2023-07-25T23:08:56Z</dc:date>
  </office:meta>
</office:document-meta>
</file>