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ёлочный-базар-появится-в-митине-возле-ярмарки-выходного-дня"/>Ёлочный базар появится в Митине возле ярмарки выходного дня<text:bookmark-end text:name="ёлочный-базар-появится-в-митине-возле-ярмарки-выходного-дня"/></text:h>
      <text:p text:style-name="First_20_paragraph">01.12.2015</text:p>
      <text:p text:style-name="Text_20_body">Всего 30 дней осталось до Нового года. В предновогодних хлопотах и заботах месяц пролетит очень быстро.</text:p>
      <text:p text:style-name="Text_20_body">Поэтому напоминаем, что о главной героине праздника - украшенной ёлочке - надо позаботиться заранее. Какую ель предпочесть – натуральную, искусственную или в кадке? Этот вопрос каждая семья решает для себя сама, в зависимости от предпочтений, наличия детей и животных.</text:p>
      <text:p text:style-name="Text_20_body">В этом году Москва провела централизованные электронные торги по размещению елочных базаров. Всего на торги выставили 242 торговые точки, где можно будет торговать новогодними деревьями.</text:p>
      <text:p text:style-name="Text_20_body">В районе Митино по результатам первых торгов появится ёлочный базар возле ярмарки выходного дня, по адресу: ул. Дубравная, 35.</text:p>
      <text:p text:style-name="Text_20_body">Торговля начнётся 20 декабря и закончится в последний день Нового года, 31 декабря. Ёлочки будут продаваться из отечественных и зарубежных питомников.</text:p>
      <text:p text:style-name="Text_20_body">Российские пушистые деревья будут везти из питомника Пензенской области, а импортные – из самой Норвегии.</text:p>
      <text:p text:style-name="Text_20_body">У жителей района будет возможность сравнить, чем отличаются норвежские ёлки от пензенских.</text:p>
      <text:p text:style-name="Text_20_body">Кроме ёлок, на митинском ёлочном базаре будут продаваться: сосна отечественная, лапник еловый, ёлочные композиции, игрушки, украшения.</text:p>
      <text:p text:style-name="Text_20_body">Часы работы базара - с 10 утра до 23 часов вечера.</text:p>
      <text:p text:style-name="Text_20_body">Также в середине декабря пройдут торги ещё по одному ёлочному базару в Митине.</text:p>
      <text:p text:style-name="Text_20_body">Все ёлочные базары Москвы будут иметь ограждение, освещение, красочное оформление, прейскурант и вывеску с информацией о торговой организации, а продукция пройдёт сертификацию.</text:p>
      <text:p text:style-name="Text_20_body"><text:span text:style-name="T1">Кстати</text:span></text:p>
      <text:p text:style-name="Text_20_body">Натуральную ель перед тем, как украсить в зале, лучше подержать на балконе или в тамбуре. Если её поставить сразу в тепло, то хвоя может осыпаться. </text:p>
      <text:p text:style-name="Text_20_body"><text:line-break/></text:p>
      <text:p text:style-name="Text_20_body">Адрес страницы: <text:a xlink:type="simple" xlink:href="http://mitino.mos.ru/presscenter/news/detail/2340277.html" office:name=""><text:span text:style-name="Definition">http://mitino.mos.ru/presscenter/news/detail/234027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0:13Z</meta:creation-date>
    <dc:date>2023-07-25T23:10:13Z</dc:date>
  </office:meta>
</office:document-meta>
</file>