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помогут-перейти-на-спецсчёт-по-капремонту"/>Москвичам помогут перейти на спецсчёт по капремонту<text:bookmark-end text:name="москвичам-помогут-перейти-на-спецсчёт-по-капремонту"/></text:h>
      <text:p text:style-name="First_20_paragraph">08.12.2015</text:p>
      <text:p text:style-name="Text_20_body">Власти Москвы приняли закон, который упрощает порядок изменения способа накопления средств на оплату капремонта для жителей Москвы.</text:p>
      <text:p text:style-name="Text_20_body">Теперь всего за три месяца можно перевести деньги из регионального фонда на специальный счет, открытый в банке для конкретного дома.</text:p>
      <text:p text:style-name="Text_20_body">Региональный фонд – это, по сути, «общий котёл», куда стекаются все средства. И даже если дом недостаточно накопил на свой капремонт, всё равно капремонт в доме сделают, в порядке общей очереди.</text:p>
      <text:p text:style-name="Text_20_body">Специальный счёт отдельного дома позволяет накопить адресно на ремонт только одного дома и приступить к работам в любое время.</text:p>
      <text:p text:style-name="Text_20_body">Для смены счёта необходимо принять такое решение на общем собрании собственников и направить протокол в адрес Регионального фонда капитального ремонта.</text:p>
      <text:p text:style-name="Text_20_body">Самым активным собственникам город готов оказать организационную поддержку в подготовке документов и проведении общего собрания жильцов для перехода. На помощь могут рассчитывать дома, набравшие большинство голосов в проекте «Активный гражданин».</text:p>
      <text:p text:style-name="Text_20_body">На эту тему на портале он-лайн референдумов состоялось голосование.</text:p>
      <text:p text:style-name="Text_20_body">В голосовании «Спецсчет для вашего дома. Кому поможет город?» приняли участие 243 613 жителей Москвы.</text:p>
      <text:p text:style-name="Text_20_body">Из них 26,24% проголосовали за помощь города при переходе на накопление средств на капремонт дома на специальном счете в банке.</text:p>
      <text:p text:style-name="Text_20_body">Специалисты составляют список домов, которые получат поддержку в первую очередь. Их адреса будут опубликованы на странице результатов проекта «Активный гражданин», а с собственниками свяжутся специалисты профильных органов исполнительной власти города Москвы, которые сообщат, как можно будет получить необходимую организационную поддержку.</text:p>
      <text:p text:style-name="Text_20_body">7,15% посчитали, что смогут провести всю подготовительную и организационную работу при переходе на спецсчет самостоятельно.</text:p>
      <text:p text:style-name="Text_20_body">3,87% активных граждан ответили, что уже собирают средства на капитальный ремонт на специальном счете в банке.</text:p>
      <text:p text:style-name="Text_20_body">12,73% пользователей указали, что не являются собственниками жилья, поэтому не будут участвовать в общем собрании.</text:p>
      <text:p text:style-name="Text_20_body">Не определились с ответом на вопрос 50,01% участников голосования.</text:p>
      <text:p text:style-name="Text_20_body"><text:line-break/></text:p>
      <text:p text:style-name="Text_20_body">Адрес страницы: <text:a xlink:type="simple" xlink:href="http://mitino.mos.ru/presscenter/news/detail/2357121.html" office:name=""><text:span text:style-name="Definition">http://mitino.mos.ru/presscenter/news/detail/235712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0:39Z</meta:creation-date>
    <dc:date>2023-07-25T23:10:39Z</dc:date>
  </office:meta>
</office:document-meta>
</file>