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орожан-винят-автотранспорт-в-ухудшении-экологии-в-москве"/>78% горожан винят автотранспорт в ухудшении экологии в Москве<text:bookmark-end text:name="горожан-винят-автотранспорт-в-ухудшении-экологии-в-москве"/></text:h>
      <text:p text:style-name="First_20_paragraph">10.12.2015</text:p>
      <text:p text:style-name="Text_20_body">Жители Москвы называют автотранспорт основной угрозой городской экологии. Это показал опрос Всероссийского центра изучения общественного мнения.</text:p>
      <text:p text:style-name="Text_20_body">78% опрошенных уверены, что именно множество авто в Москве ухудшает экологическую обстановку в столице.</text:p>
      <text:p text:style-name="Text_20_body">Главным способом снизить негативное влияние автотранспорта является ограничение движения автомобилей для снижения выбросов выхлопных газов, считает большинство опрошенных.</text:p>
      <text:p text:style-name="Text_20_body">Полностью довольны экологической ситуацией в Москве 11% респондентов.</text:p>
      <text:p text:style-name="Text_20_body">Но 34% горожан сказали, что экологическая ситуация в Москве негативна и более половины опрошенных назвали столичную экологию удовлетворительной. Гораздо лучше жители Москвы оценивают экологическую ситуацию в своих районах. 47% называют экологический фон района удовлетворительным и 33% уверены, что в их районе с экологией все хорошо. ВЦИОМ ссылается на психологический фактор: жители снижают риски при оценке своей собственной зоны проживания.</text:p>
      <text:p text:style-name="Text_20_body">Переход на более экологически чистый вид топлива «Евро 5» не решает проблему, считают жители Москвы. Всего 26% опрошенных предлагают запретить продажу топлива, не соответствующего экологическим стандартам «Евро-5». При этом 66% видят позитивный эффект от введения данного стандарта. Хотя бы раз о существовании стандарта «Евро 5» слышали всего 18% опрошенных, и почти половина (44%) вообще ничего не знают о возможности запрета топлива ниже «Евро 5».</text:p>
      <text:p text:style-name="Text_20_body">Среди других озвученных мер по улучшению экологической ситуации в городе - запрет выезда на дороги Москвы старых машин (21%) и сокращение числа въезжающих в центр Москвы машин (15%).</text:p>
      <text:p text:style-name="Text_20_body"><text:line-break/></text:p>
      <text:p text:style-name="Text_20_body">Адрес страницы: <text:a xlink:type="simple" xlink:href="http://mitino.mos.ru/presscenter/news/detail/2364077.html" office:name=""><text:span text:style-name="Definition">http://mitino.mos.ru/presscenter/news/detail/2364077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09:15Z</meta:creation-date>
    <dc:date>2023-07-25T23:09:15Z</dc:date>
  </office:meta>
</office:document-meta>
</file>