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снизилось-количество-пострадавших-от-пиротехники-в-новогодние-праздники"/>В Москве снизилось количество пострадавших от пиротехники в новогодние праздники<text:bookmark-end text:name="в-москве-снизилось-количество-пострадавших-от-пиротехники-в-новогодние-праздники"/></text:h>
      <text:p text:style-name="First_20_paragraph">10.12.2015</text:p>
      <text:p text:style-name="Text_20_body">Оптимистичную статистику озвучили на пресс-конференции 10 декабря 2015 года замначальника Главного управления - начальник Управления надзорной деятельности и профилактической работы Главного управления МЧС России по г. Москве полковник внутренней службы Сергей Лысиков и начальник отдела безопасности людей на водных объектах Главного управления МЧС по г. Москве Андрей Печенин.</text:p>
      <text:p text:style-name="Text_20_body">Пресс-конференция была посвящена предстоящим новогодним и рождественским праздникам.</text:p>
      <text:p text:style-name="Text_20_body">Началась встреча спасателей с журналистами с хороших новостей - количество пожаров в Москве за 11 месяцев 2015 года снизилось на 12,8% по сравнению с прошлым годом. Тенденция к снижению пожаров наблюдается во всех округах Москвы.</text:p>
      <text:p text:style-name="Text_20_body">Более половины пожаров по-прежнему происходит в жилом секторе.</text:p>
      <text:p text:style-name="Text_20_body">- К сожалению, растет количество пожаров в объектах образованная. Но мы не допускаем того, чтобы дети могли пострадать, - сказал Сергей Лысиков.</text:p>
      <text:p text:style-name="Text_20_body">Сокращение количества пожаров пожарные объясняют комплексом совместных организационных и практических мероприятий. В настоящее время проводится информационно-разъяснительная работа с населением по соблюдению элементарных мер безопасности.</text:p>
      <text:p text:style-name="Text_20_body">Так, осенью сотрудники МЧС Москвы провели почти 3 тысячи инструктажей и открытых уроков по основам безопасности жизнедеятельности, свыше 2 тысяч практических отработок эвакуации с детьми и администрациями объектов.</text:p>
      <text:p text:style-name="Text_20_body">Что касается происшествий на воде, то с начала 2015 года на водах Москвы зарегистрировано 151 происшествие, что на 34% ниже по сравнению с аналогичным периодом прошлого года.</text:p>
      <text:p text:style-name="Text_20_body">- 100 человек спасено, 62 человека утонуло. С начала декабря 2015 года зарегистрировано 3 происшествия, все 3 спасены. Причиной происшествия стал выход на неокрепший лед, в том числе зимняя рыбалка, - сказал Андрей Печенин.</text:p>
      <text:p text:style-name="Text_20_body">И самое главное, ради чего спасатели собрали журналистов на пресс-конференцию — в Москве начата операция «Новый год».</text:p>
      <text:p text:style-name="Text_20_body">- Проводятся проверки 227 объектов, где запланированы мероприятия с массовым пребыванием детей, а также 137 объектов реализации пиротехнических изделий. В период проведения новогодних мероприятий для несения службы будет задействовано более 500 сотрудников, 11 единиц спецтехники и свыше 600 добровольцев и волонтёров, - отметил Сергей Лысиков.<text:line-break/>На особом контроле у МЧСников находятся объекты, связанные с проведением Кремлевской ёлки. Завершается проведение проверок гостиничного комплекса «Измайлово», в котором планируется размещение и проживание детей и сопровождающих их лиц, восьми вокзалов и аэропорта «Внуково», где предусмотрены встречи гостей.</text:p>
      <text:p text:style-name="Text_20_body">Возьмут на контроль сотрудники МЧС и 369 объектов религиозного культа — православных, католических и протестантских храмов, в которых будут проходить рождественские мероприятия.</text:p>
      <text:p text:style-name="Text_20_body">Не забыли спасатели и про запуски фейерверков в Москве. Места запусков также взяты под контроль.</text:p>
      <text:p text:style-name="Text_20_body">Кстати, как сообщили спасатели, в Москве отмечается позитивная динамика снижения количества граждан, пострадавших от пиротехники в новогодние праздники.</text:p>
      <text:p text:style-name="Text_20_body">- В 2013 году пострадали 47 человек, в 2014 — 48, а в 2015 — 40 пострадавших. Статистика последних трех лет свидетельствует об этом, - заключил Сергей Лысиков.</text:p>
      <text:p text:style-name="Text_20_body"><text:line-break/></text:p>
      <text:p text:style-name="Text_20_body">Адрес страницы: <text:a xlink:type="simple" xlink:href="http://mitino.mos.ru/presscenter/news/detail/2366303.html" office:name=""><text:span text:style-name="Definition">http://mitino.mos.ru/presscenter/news/detail/236630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10:10:40Z</meta:creation-date>
    <dc:date>2023-07-26T10:10:40Z</dc:date>
  </office:meta>
</office:document-meta>
</file>