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орец-творчества-неоткрытые-острова-получил-в-мосгордуме-грамоту"/>Дворец творчества «Неоткрытые острова» получил в Мосгордуме грамоту<text:bookmark-end text:name="дворец-творчества-неоткрытые-острова-получил-в-мосгордуме-грамоту"/></text:h>
      <text:p text:style-name="First_20_paragraph">11.12.2015</text:p>
      <text:p text:style-name="Text_20_body">На днях председатель Мосгордумы Алексей Шапошников вручил директору дворца Наталье Чистяковой Почетную грамоту с формулировкой «за заслуги перед городским сообществом».</text:p>
      <text:p text:style-name="Text_20_body">Дворец творчества детей и молодежи «Неоткрытые острова», головное здание которого расположено на территории района Митино по адресу Ангелов переулок, дом 2, корпус 2, был создан осенью 2000 года.</text:p>
      <text:p text:style-name="Text_20_body">В ноябре Дворец отпраздновал 15-летие своей деятельности.</text:p>
      <text:p text:style-name="Text_20_body">Ранее он назывался Центр внешкольной работы, а название «Дворец творчества детей и молодежи» получил в 2008 году.</text:p>
      <text:p text:style-name="Text_20_body">На этой неделе к официальному наименованию дворца добавилось его творческое название - «Неоткрытые острова».</text:p>
      <text:p text:style-name="Text_20_body">Дворец представляет собой крупное многопрофильное государственное учреждение в системе дополнительного образования. В студиях, художественных и технических мастерских, спортивных секциях, творческих коллективах, группах развития, студиях для детей и родителей занимается более 4000 человек. Дворец дает возможность творческого развития и учебно-исследовательской деятельности в области науки и культуры, технического, художественного творчества, информационных технологий, физической культуры и спорта.</text:p>
      <text:p text:style-name="Text_20_body">Филиалы-острова Дворца в СЗАО:</text:p>
      <text:p text:style-name="Text_20_body">- «Остров мечты» - в районе Покровское-Стрешнево (ул. Мещерякова, д.2, кор. 2);</text:p>
      <text:p text:style-name="Text_20_body">- «Остров героев» — в Северном Тушино (ул. Героев Панфиловцев, д. 9, кор.2);</text:p>
      <text:p text:style-name="Text_20_body">- «Остров Свободы» — в Северном Тушино (ул. Свободы, д. 65, кор.1);</text:p>
      <text:p text:style-name="Text_20_body">- «Остров Кулакова» - в Строгине (ул. Кулакова, д. 17, кор.2).</text:p>
      <text:p text:style-name="Text_20_body"><text:line-break/></text:p>
      <text:p text:style-name="Text_20_body">Адрес страницы: <text:a xlink:type="simple" xlink:href="http://mitino.mos.ru/presscenter/news/detail/2368564.html" office:name=""><text:span text:style-name="Definition">http://mitino.mos.ru/presscenter/news/detail/236856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1:38Z</meta:creation-date>
    <dc:date>2023-07-25T23:11:38Z</dc:date>
  </office:meta>
</office:document-meta>
</file>