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ительные-кружки-и-секции-в-парках-москвы-выбрали-жители-столицы"/>Дополнительные кружки и секции в парках Москвы выбрали жители столицы<text:bookmark-end text:name="дополнительные-кружки-и-секции-в-парках-москвы-выбрали-жители-столицы"/></text:h>
      <text:p text:style-name="First_20_paragraph">14.12.2015</text:p>
      <text:p text:style-name="Text_20_body">На втором месте по популярности - кружок образовательной робототехники «Роботрек» на базе экокласса в районе Покровское-Стрешнево в СЗАО.</text:p>
      <text:p text:style-name="Text_20_body">В следующем году в природных парках откроют дополнительные кружки и секции.</text:p>
      <text:p text:style-name="Text_20_body">Жители Москвы-участники проекта «Активный гражданин» выбрали тематику их работы.</text:p>
      <text:p text:style-name="Text_20_body">Всего в голосовании приняли участие 320 050 жителей столицы.</text:p>
      <text:p text:style-name="Text_20_body">Большинство участников (19,26%) посчитали, что в следующем году надо обязательно открыть детский кружок о содержании домашних животных. Проводить занятия предлагается на базе экошколы «Кусково» (ВАО, 3-я Музейная улица, д. 40). За это направление работы активно голосовали участники проекта из ВАО, СВАО и ЦАО. Также этот кружок пользовался популярностью у самих детей (4638 голосов из 21131), принявших участие в голосовании, и москвичей старше 45 лет.</text:p>
      <text:p text:style-name="Text_20_body">На втором месте по популярности - кружок образовательной робототехники «Роботрек» на базе экокласса в районе Покровское-Стрешнево (СЗАО, ул. Большая набережная, д. 19). За него свои голоса отдали 17,12% активных граждан. При этом большинство из них проживают в ЗАО, ЗелАО, и САО. Интересно, что больше половины (52%) проголосовавших за этот кружок – мужчины.</text:p>
      <text:p text:style-name="Text_20_body">Замыкает тройку лидеров кружок «Природная мастерская» на базе экокласса в районе Северное Тушино (СЗАО, ул. Героев Панфиловцев, д. 9, корп. 3) - 13,41% голосов. Десятая часть голосов, отданных за этот кружок, принадлежит жителям СЗАО.</text:p>
      <text:p text:style-name="Text_20_body">Затруднились с ответом 7,93% активных граждан, еще 6,05% ответили, что их дети уже посещают другие кружки и секции. 1,5% участников выбрали вариант «Моим детям неинтересно посещать такие кружки и секции», еще 11,18% сказали, что у них нет детей дошкольного возраста.</text:p>
      <text:p text:style-name="Text_20_body"><text:line-break/></text:p>
      <text:p text:style-name="Text_20_body">Адрес страницы: <text:a xlink:type="simple" xlink:href="http://mitino.mos.ru/presscenter/news/detail/2372662.html" office:name=""><text:span text:style-name="Definition">http://mitino.mos.ru/presscenter/news/detail/237266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33Z</meta:creation-date>
    <dc:date>2023-07-25T23:10:33Z</dc:date>
  </office:meta>
</office:document-meta>
</file>