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арифы-на-капитальный-ремонт-в-москве-в-2016-году-не-изменятся"/>Тарифы на капитальный ремонт в Москве в 2016 году не изменятся<text:bookmark-end text:name="тарифы-на-капитальный-ремонт-в-москве-в-2016-году-не-изменятся"/></text:h>
      <text:p text:style-name="First_20_paragraph">15.12.2015</text:p>
      <text:p text:style-name="Text_20_body">Взносы на капремонт в Москве в 2016 году меняться не будут.</text:p>
      <text:p text:style-name="Text_20_body">Как сообщает портал Фонда капитального ремонта многоквартирных домов Москвы, минимальный взнос, установленный в городе, составляет 15 руб. за 1 кв. м общей площади жилого (нежилого) помещения в многоквартирном доме. Таким он и останется весь 2016 год.</text:p>
      <text:p text:style-name="Text_20_body">Согласно изменениям в постановление правительства Москвы от 29 декабря 2014 года № 833-ПП «Об установлении минимального размера взноса на капитальный ремонт общего имущества в многоквартирных домах на территории города Москвы в 2015 году», из названия постановления исключаются слова «в 2015 году», а в самом тексте постановления слова «в 2015 году» заменяются на слова «с 1 июля 2015 года».</text:p>
      <text:p text:style-name="Text_20_body">- Это означает, что размер минимального ежемесячного взноса на капремонт для собственников в 2016 году останется без изменений и составит 15 рублей на квадратный метр общей площади жилого (нежилого) помещения в многоквартирном доме, — уточнили в Фонде.</text:p>
      <text:p text:style-name="Text_20_body">Когда жители Москвы начали платить с 1 июля 2015 года взнос на капитальный ремонт, то одновременно с этим сохранились и были введены субсидии на уплату взносов за капремонт. Для ряда категорий жителей Москвы предусмотрены льготы.</text:p>
      <text:p text:style-name="Text_20_body">По данным Фонда содействия реформированию жилищно-коммунального хозяйства, объем собранных средств за капремонт с июля по ноябрь 2015 года в Москве составил 93 процента.</text:p>
      <text:p text:style-name="Text_20_body">Тем не менее, согласно проведенным соцопросам, более половины жителей Москвы считают, что взносы на капремонт ложатся на бюджет их семьи тяжелым бременем.</text:p>
      <text:p text:style-name="Text_20_body"><text:line-break/></text:p>
      <text:p text:style-name="Text_20_body">Адрес страницы: <text:a xlink:type="simple" xlink:href="http://mitino.mos.ru/presscenter/news/detail/2376812.html" office:name=""><text:span text:style-name="Definition">http://mitino.mos.ru/presscenter/news/detail/237681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8:53Z</meta:creation-date>
    <dc:date>2023-07-25T23:08:53Z</dc:date>
  </office:meta>
</office:document-meta>
</file>