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втоматизированные-комплексы-асу-получат-диспетчерские-службы-района-к-новому-году"/>Автоматизированные комплексы АСУ получат диспетчерские службы района к новому году<text:bookmark-end text:name="автоматизированные-комплексы-асу-получат-диспетчерские-службы-района-к-новому-году"/></text:h>
      <text:p text:style-name="First_20_paragraph">16.12.2015</text:p>
      <text:p text:style-name="Text_20_body">Пять из двадцати трёх диспетчерских Объединённой диспетчерской службы ГБУ «Жилищник района Митино» в настоящий момент оборудуются компьютерными комплексами АСУ ОДС.</text:p>
      <text:p text:style-name="Text_20_body">Новые АСУ приходят на смену устаревших аналоговых «Пульт-320».</text:p>
      <text:p text:style-name="Text_20_body">14 декабря по результатам комиссионного обследования смонтированного оборудования выявлен ряд замечаний. После их устранения комплексы будут приняты в эксплуатацию.</text:p>
      <text:p text:style-name="Text_20_body">АСУ ОДС позволит осуществлять дистанционное управление системами противопожарной автоматики и дымоудаления, освещением подъездов и дворов, работой подъемных платформ для инвалидов, системой мониторинга подтопления и загазованности подвальных помещений.</text:p>
      <text:p text:style-name="Text_20_body">Применение современных технологий повысит надежность линий связи, а также позволит получать информацию о состоянии инженерного оборудования и систем по всему жилому фонду.</text:p>
      <text:p text:style-name="Text_20_body"><text:line-break/></text:p>
      <text:p text:style-name="Text_20_body">Адрес страницы: <text:a xlink:type="simple" xlink:href="http://mitino.mos.ru/presscenter/news/detail/2381004.html" office:name=""><text:span text:style-name="Definition">http://mitino.mos.ru/presscenter/news/detail/2381004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4:36:35Z</meta:creation-date>
    <dc:date>2023-07-26T04:36:35Z</dc:date>
  </office:meta>
</office:document-meta>
</file>