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госуслуг-мои-документы-подключили-к-единой-справочной-службы-мэрии"/>Центры госуслуг «Мои документы» подключили к единой справочной службы мэрии<text:bookmark-end text:name="центры-госуслуг-мои-документы-подключили-к-единой-справочной-службы-мэрии"/></text:h>
      <text:p text:style-name="First_20_paragraph">17.12.2015</text:p>
      <text:p text:style-name="Text_20_body">В Центрах госуслуг «Мои документы» сменился телефонный номер. Теперь до любого МФЦ Москвы можно дозвониться по телефону единой справочной службы столичной мэрии 8 (495) 777-77-77. Горячая линия работает каждый день 24 часа в сутки.</text:p>
      <text:p text:style-name="Text_20_body">Как сообщает портал мэра и правительства Москвы, действовавший до этого телефон горячей линии центров госуслуг 8 (495) 587-88-88 прекратит свою работу.</text:p>
      <text:p text:style-name="Text_20_body">Сделано это для удобства жителей Москвы.</text:p>
      <text:p text:style-name="Text_20_body">Напомним, всего в Москве 110 центров "Мои документы" во всех округах. В них можно получить 152 услуги.</text:p>
      <text:p text:style-name="Text_20_body">Все Центры госуслуг открыты 7 дней в неделю с 8 до 20 часов.</text:p>
      <text:p text:style-name="Text_20_body">Ежедневно там обслуживают более 70 тысяч человек, а среднее время ожидания в очереди составляет 3 минуты.</text:p>
      <text:p text:style-name="Text_20_body">Найти ближайшие к дому "Мои документы", узнать, есть ли там очередь и записаться на прием онлайн можно на московском портале госуслуг pgu.mos.ru. </text:p>
      <text:p text:style-name="Text_20_body"><text:line-break/></text:p>
      <text:p text:style-name="Text_20_body">Адрес страницы: <text:a xlink:type="simple" xlink:href="http://mitino.mos.ru/presscenter/news/detail/2384625.html" office:name=""><text:span text:style-name="Definition">http://mitino.mos.ru/presscenter/news/detail/238462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5:42Z</meta:creation-date>
    <dc:date>2023-07-25T23:05:42Z</dc:date>
  </office:meta>
</office:document-meta>
</file>