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динокие-пенсионеры-старше-70-лет-могут-получить-льготы-по-капремонту"/>Одинокие пенсионеры старше 70 лет могут получить льготы по капремонту<text:bookmark-end text:name="одинокие-пенсионеры-старше-70-лет-могут-получить-льготы-по-капремонту"/></text:h>
      <text:p text:style-name="First_20_paragraph">18.12.2015</text:p>
      <text:p text:style-name="Text_20_body">Депутаты Госдумы приняли во втором чтении законопроект о праве регионов устанавливать льготу в размере 50% по взносам за капитальный ремонт для одиноких неработающих пенсионеров старше 70 лет. Соответствующие поправки в Жилищный кодекс РФ были одобрены на заседании нижней палаты.</text:p>
      <text:p text:style-name="Text_20_body">- Льгота рассчитывается исходя из минимального стандарта стоимости взноса на капитальный ремонт на 1 кв. м, который утверждается субъектом Российской Федерации, и на региональный стандарт площади жилого помещения, который используется для расчета жилищной субсидии. &lt;...&gt; Механизм льгот будет разрабатываться двумя ведомствами - министерством труда и соцзащиты и министерством строительства. При этом количество справок, необходимых для получения льготы на капремонт, будет минимальным, - отметил зампредседателя думского комитета по жилищной политике и ЖКХ Павел Качкаев.</text:p>
      <text:p text:style-name="Text_20_body">Депутат уточнил, что в окончательной редакции законопроект планируется принять в Госдуме 18 декабря.</text:p>
      <text:p text:style-name="Text_20_body">Согласно одобренным поправкам, регионы также будут вправе установить льготу в размере не более 50% на оплату капремонта для инвалидов I и II групп и семей с детьми-инвалидами. Кроме того, в законопроекте сохранилась норма, которая дает субъектам РФ возможность полностью освобождать одинокоживущих неработающих пенсионеров от 80 лет от оплаты капремонта.</text:p>
      <text:p text:style-name="Text_20_body">Авторами документа являются депутаты от четырех фракций Госдумы во главе с Галиной Хованской. Закон вступит в силу с 1 января 2016 г.</text:p>
      <text:p text:style-name="Text_20_body">Источник: Агентство городских новостей «Москва»</text:p>
      <text:p text:style-name="Text_20_body"><text:line-break/></text:p>
      <text:p text:style-name="Text_20_body">Адрес страницы: <text:a xlink:type="simple" xlink:href="http://mitino.mos.ru/presscenter/news/detail/2386947.html" office:name=""><text:span text:style-name="Definition">http://mitino.mos.ru/presscenter/news/detail/238694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8:48Z</meta:creation-date>
    <dc:date>2023-07-25T23:08:48Z</dc:date>
  </office:meta>
</office:document-meta>
</file>