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ммэра-по-транспорту-встретился-с-активными-гражданами-в-рамках-проекта-встречи-с-мэрией"/>Заммэра по транспорту встретился с активными гражданами в рамках проекта «Встречи с мэрией»<text:bookmark-end text:name="заммэра-по-транспорту-встретился-с-активными-гражданами-в-рамках-проекта-встречи-с-мэрией"/></text:h>
      <text:p text:style-name="First_20_paragraph">18.12.2015</text:p>
      <text:p text:style-name="Text_20_body">В четверг вечером самый молодой вице-мэра в правительстве Москвы, глава департамента транспорта Москвы Максим Ликсутов встретился с активными гражданами столицы. Заммэра более трёх часов отвечал на вопросы.</text:p>
      <text:p text:style-name="Text_20_body">Встреча проходила в рамках нового проекта «Встречи с мэрией» электронного сервиса городских референдумов «Активный гражданин».</text:p>
      <text:p text:style-name="Text_20_body">На встрече присутствовало более 500 жителей Москвы.</text:p>
      <text:p text:style-name="Text_20_body">Основной темой выступления заммэра стали платные парковки и транспортная ситуация в городе в целом.</text:p>
      <text:p text:style-name="Text_20_body">Самое главное, на чём сделал упор Максим Ликсутов, что платные парковки не придут в спальные районы.</text:p>
      <text:p text:style-name="Text_20_body">- Те участки, на которых мы вводим платные парковки – это проблемные точки, куда приезжает огромное количество автомобилей с других районов и которые создают проблему для местных жителей, - сказал вице-мэр.</text:p>
      <text:p text:style-name="Text_20_body">Если житель прописан в доме, который входит в зону платной парковки, то он имеете право получить резидентное разрешение на льготы на парковку в этом месте.</text:p>
      <text:p text:style-name="Text_20_body">Вопросы активных граждан касались конкретных адресов, пробок, общественного транспорта, оформления резидентных разрешений на платную парковку, установки дополнительных автобусных остановок, строительства пешеходных переходов, пандусов и дорог.</text:p>
      <text:p text:style-name="Text_20_body">Также на встрече вице-мэр проанонсировал новое мобильное приложение, которое разрабатывает Департамент транспорта.</text:p>
      <text:p text:style-name="Text_20_body">- Это приложение будет сродни будильнику. Принцип его работы - к примеру, вы знаете, что от вашего дома до остановки идти 5 минут. Вы ставите себе будильник, который вас предупреждает, что ваш автобус подъедет в районе 5 минут. Таким образом, вы выходите точно к приезду своего автобуса и не стоите зря на остановке, - рассказал М. Ликустов.</text:p>
      <text:p text:style-name="Text_20_body"><text:line-break/></text:p>
      <text:p text:style-name="Text_20_body">Адрес страницы: <text:a xlink:type="simple" xlink:href="http://mitino.mos.ru/presscenter/news/detail/2387386.html" office:name=""><text:span text:style-name="Definition">http://mitino.mos.ru/presscenter/news/detail/238738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0:30Z</meta:creation-date>
    <dc:date>2023-07-25T23:10:30Z</dc:date>
  </office:meta>
</office:document-meta>
</file>