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иссия-по-го-и-чс-в-управе-района-обсудила-безопасность-в-новогодние-праздники"/>Комиссия по ГО и ЧС в управе района обсудила безопасность в новогодние праздники<text:bookmark-end text:name="комиссия-по-го-и-чс-в-управе-района-обсудила-безопасность-в-новогодние-праздники"/></text:h>
      <text:p text:style-name="First_20_paragraph">23.12.2015</text:p>
      <text:p text:style-name="Text_20_body">Заседание комиссии по чрезвычайным ситуациям и пожарной безопасности под председательством КЧС и ПБ района Митино Дмитрия Лантратова состоялось на днях в управе района Митино.</text:p>
      <text:p text:style-name="Text_20_body">В заседании приняли участие глава управы Валентина Воробьёва и сотрудники 1 РОНД Управления по СЗАО Главного управления МЧС России по г. Москве.</text:p>
      <text:p text:style-name="Text_20_body">На повестке дня рассматривались вопросы о случаях возгорания в жилом фонде, в мусоропроводах, на придомовых территориях и контейнерных площадках, в дымоходах и на предприятиях потребительского рынка в 2015 году.</text:p>
      <text:p text:style-name="Text_20_body">Говорилось о мерах по обеспечению безопасности в период проведения новогодних и рождественских праздников, об организации и обеспечении безопасности в местах массового отдыха в период зимнего сезона 2015-2016 годов, об обучении неработающего населения в области гражданской обороны, чрезвычайных ситуаций и пожарной безопасности.</text:p>
      <text:p text:style-name="Text_20_body">С докладами о проделанной работе выступили представители различных служб и ведомств.</text:p>
      <text:p text:style-name="Text_20_body">Председатель комиссии Дмитрий Лантратов обозначил непосредственные задачи для 2015-2016 годов.</text:p>
      <text:p text:style-name="Text_20_body"><text:line-break/></text:p>
      <text:p text:style-name="Text_20_body">Адрес страницы: <text:a xlink:type="simple" xlink:href="http://mitino.mos.ru/presscenter/news/detail/2396544.html" office:name=""><text:span text:style-name="Definition">http://mitino.mos.ru/presscenter/news/detail/239654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0:10:33Z</meta:creation-date>
    <dc:date>2023-07-26T10:10:33Z</dc:date>
  </office:meta>
</office:document-meta>
</file>