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учшую-новогоднюю-игрушку-выберут-в-дтдм-неоткрытые-острова"/>Лучшую новогоднюю игрушку выберут в ДТДМ «Неоткрытые острова»<text:bookmark-end text:name="лучшую-новогоднюю-игрушку-выберут-в-дтдм-неоткрытые-острова"/></text:h>
      <text:p text:style-name="First_20_paragraph">24.12.2015</text:p>
      <text:p text:style-name="Text_20_body">Дворец творчества для детей и молодёжи «Неоткрытые острова» проводит конкурс на лучшую елочную игрушку.</text:p>
      <text:p text:style-name="Text_20_body">Чтобы принять участие в конкурсе, нужно до 26 декабря выполнить своими руками новогоднюю игрушку, принести в головное здание Дворца – «Ангелов остров» (Ангелов пер., д. 2, корп. 2) и сдать администратору.</text:p>
      <text:p text:style-name="Text_20_body">Фото игрушек будут выкладываться в группе Дворца вконтакте http://vk.com/dtdim.ostrova. Призы получат те игрушки, которые наберут больше всех голосов!</text:p>
      <text:p text:style-name="Text_20_body">Кстати, на «Ангеловом острове» педагог студии «АртГрад» Юлия Лапшинова регулярно проводит мастер-классы, в том числе и по изготовлению новогодних поделок и игрушек своими руками в необычных техника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news/detail/2401722.html" office:name=""><text:span text:style-name="Definition">http://mitino.mos.ru/presscenter/news/detail/240172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1:33Z</meta:creation-date>
    <dc:date>2023-07-25T23:11:33Z</dc:date>
  </office:meta>
</office:document-meta>
</file>