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авлять-номера-телефонов-на-авто-перед-праздниками-просит-митинский-жилищник"/>Оставлять номера телефонов на авто перед праздниками просит митинский «Жилищник»<text:bookmark-end text:name="оставлять-номера-телефонов-на-авто-перед-праздниками-просит-митинский-жилищник"/></text:h>
      <text:p text:style-name="First_20_paragraph">24.12.2015</text:p>
      <text:p text:style-name="Text_20_body">Для своевременной и качественной очистки дворовых территорий от снега сотрудники ГБУ «Жилищник района Митино» просят всех автовладельцев Митина оставлять на видном месте машины свои номера телефонов.</text:p>
      <text:p text:style-name="Text_20_body">Особенно это касается тех автолюбителей, которые давно не пользуются своими «железными конями».</text:p>
      <text:p text:style-name="Text_20_body">Дело в том, что сотрудники «Жилищника» совместно с управой района Митино и представителями общественных пунктов охраны порядка района ведут непрерывную работу по выявлению брошенных и разукомплектованных транспортных средств (БРТС) в Митине.</text:p>
      <text:p text:style-name="Text_20_body">Признаки, на которые обращают внимание: отсутствие номеров, спущенные колёса, длительное время находящийся на одном месте грязный автомобиль, отсутствие деталей кузова или повреждения после ДТП и т.д.</text:p>
      <text:p text:style-name="Text_20_body">Если у специалистов не будет возможности найти владельца такого транспортного средства, то машину эвакуируют на специальную стоянку. </text:p>
      <text:p text:style-name="Text_20_body"><text:line-break/></text:p>
      <text:p text:style-name="Text_20_body">Адрес страницы: <text:a xlink:type="simple" xlink:href="http://mitino.mos.ru/presscenter/news/detail/2402009.html" office:name=""><text:span text:style-name="Definition">http://mitino.mos.ru/presscenter/news/detail/240200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2:23:18Z</meta:creation-date>
    <dc:date>2023-07-02T12:23:18Z</dc:date>
  </office:meta>
</office:document-meta>
</file>