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иды-спорта-в-семейных-стартах-сзао-выберут-активные-граждане-округа"/>Виды спорта в семейных стартах СЗАО выберут активные граждане округа<text:bookmark-end text:name="виды-спорта-в-семейных-стартах-сзао-выберут-активные-граждане-округа"/></text:h>
      <text:p text:style-name="First_20_paragraph">28.12.2015</text:p>
      <text:p text:style-name="Text_20_body">Портал он-лайн опросов «Активный гражданин» задал жителям СЗАО два вопроса, касающихся участия в Семейных стартах.</text:p>
      <text:p text:style-name="Text_20_body">Традиция проведения городских семейных соревнований существует в Москве давно. Состязания «Всей семьей за здоровьем!» проводятся в рамках одноименной межокружной спартакиады и включены в Единый план физкультурных и спортивных мероприятий Москвы. Соревнования проходят в районах и округах. Победители встречаются в общегородском финале.</text:p>
      <text:p text:style-name="Text_20_body">Основная цель соревнований – приобщить к активному отдыху и занятиям спортом представителей разных возрастов: детей, их родителей, бабушек и дедушек. Соревнования «Всей семьей за здоровьем!» предполагают участие всех желающих, независимо от возраста, уровня физической подготовки.</text:p>
      <text:p text:style-name="Text_20_body">По существующим правилам к участию в соревнованиях допускаются семейные команды в составе трёх человек (папа, мама и ребёнок) и в составе двух человек (родитель и ребенок). Возрастные категории для детей: до 6 лет, 7–8 лет, 9–10 лет, 11–12 лет.</text:p>
      <text:p text:style-name="Text_20_body">Первый вопрос в связи с этим в Активном гражданине» звучит так: «Какие виды спорта или активности, по вашему мнению, должны быть включены в программу семейных соревнований в вашем округе?»</text:p>
      <text:p text:style-name="Text_20_body">Жители могут выбрать из вариантов:</text:p>
      <text:p text:style-name="Text_20_body">- Конькобежный спорт</text:p>
      <text:p text:style-name="Text_20_body">- Лыжи</text:p>
      <text:p text:style-name="Text_20_body">- Эстафеты и подвижные игры (боулинг на снегу, снежные бои и т.д.)</text:p>
      <text:p text:style-name="Text_20_body">- Предложите свой вариант</text:p>
      <text:p text:style-name="Text_20_body">- Затрудняюсь ответить</text:p>
      <text:p text:style-name="Text_20_body">Второй вопрос «Как часто вы готовы участвовать в семейных соревнованиях?» имеет следующие варианты ответов:</text:p>
      <text:p text:style-name="Text_20_body">- Один раз в зимний сезон</text:p>
      <text:p text:style-name="Text_20_body">- Один раз в месяц</text:p>
      <text:p text:style-name="Text_20_body">- Два раза в месяц</text:p>
      <text:p text:style-name="Text_20_body">- Я не буду участвовать в соревнованиях.</text:p>
      <text:p text:style-name="Text_20_body">По итогам голосования будут внесены изменения в спортивную программу семейных спартакиад.</text:p>
      <text:p text:style-name="Text_20_body"><text:line-break/></text:p>
      <text:p text:style-name="Text_20_body">Адрес страницы: <text:a xlink:type="simple" xlink:href="http://mitino.mos.ru/presscenter/news/detail/2409090.html" office:name=""><text:span text:style-name="Definition">http://mitino.mos.ru/presscenter/news/detail/2409090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10:27Z</meta:creation-date>
    <dc:date>2023-07-25T23:10:27Z</dc:date>
  </office:meta>
</office:document-meta>
</file>