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итинских-магазинах-появился-в-продаже-фирменный-торт-москва"/>В митинских магазинах появился в продаже фирменный торт «Москва»<text:bookmark-end text:name="в-митинских-магазинах-появился-в-продаже-фирменный-торт-москва"/></text:h>
      <text:p text:style-name="First_20_paragraph">31.12.2015</text:p>
      <text:p text:style-name="Text_20_body">Осенью, в День города, в рамках гастрономического фестиваля «Московская осень» правительство Москвы, в частности Департамент торговли и потребительского рынка запустил голосование по выбору фирменного десерта столицы.</text:p>
      <text:p text:style-name="Text_20_body">Как-то так получилось, что любимыми сладкими блюдами жителей Москвы были заморские фирменные десерты – «Прага», «Наполеон», «Эстерхази», «Тирамису»…</text:p>
      <text:p text:style-name="Text_20_body">Власти Москвы решили восстановить историческую справедливость и объявили конкурс, предложив жителям выбрать из пяти десертов один, который и будет символом столицы.</text:p>
      <text:p text:style-name="Text_20_body">В голосовании участвовали - «Ореховый со сгущенкой», «Шоколадный с клубникой», «Миндальный с малиной», «Фисташковый с вишней» и «Экзотический коктейль».</text:p>
      <text:p text:style-name="Text_20_body">Главным критерием отбора рецептов помимо яркого, узнаваемого вкуса была простота в изготовлении. Рецепты не содержали дорогих и редких ингредиентов, торты-претенденты можно приготовить в домашних условиях.</text:p>
      <text:p text:style-name="Text_20_body">Торт выбирали, в том числе с помощью открытой площадки электронных референдумов «Активный гражданин».</text:p>
      <text:p text:style-name="Text_20_body">Победил рецепт «Ореховый со сгущенкой».</text:p>
      <text:p text:style-name="Text_20_body">Теперь жители столицы смогут купить торт «Москва» в фирменном павильоне на Триумфальной площади и в 65-ти магазинах пяти крупнейших федеральных торговых сетей. Также попробовать торт уже можно в городских кофейнях и ресторанах, в том числе сетевых (Шоколадница, КофеХауз, Волконский).</text:p>
      <text:p text:style-name="Text_20_body">Основной сетевой магазин, где представлен московский тортик – «Азбука вкуса».</text:p>
      <text:p text:style-name="Text_20_body">В районе Митино этот супермаркет расположен по адресу - Пятницкое шоссе, дом 14.</text:p>
      <text:p text:style-name="Text_20_body">А с 29 декабря «Москва» стала продаваться в сети магазинов «Добрынинский».</text:p>
      <text:p text:style-name="Text_20_body">В районе Митино «Добрынинский» находится: 3-й Митинский пер, д.3, м-н "Билла".</text:p>
      <text:p text:style-name="Text_20_body"><text:span text:style-name="T1">Рецепт торта «Москва»:</text:span></text:p>
      <text:p text:style-name="Text_20_body">В основе торта четыре круглых коржа, прослоенных кремом на основе вареной сгущенки с добавлением ореха фундука.</text:p>
      <text:p text:style-name="Text_20_body">Белково-сбивной корж: белок яичный, сахар, ядро ореха фундука дробленое.</text:p>
      <text:p text:style-name="Text_20_body">Крем: масло сливочное, молоко сгущенное вареное, ядро ореха фундука тертое, ядро ореха фундука дробленое, коньяк.</text:p>
      <text:p text:style-name="Text_20_body">Покрытие: желе, белая шоколадная глазурь, ароматизатор «Ванилин», краситель натуральный.</text:p>
      <text:p text:style-name="Text_20_body"><text:line-break/></text:p>
      <text:p text:style-name="Text_20_body">Заммэра Москвы по вопросам экономической политики и имущественно-земельных отношений Наталья Сергунина и руководитель Департамента торговли и потребительского рынка Алексей Немерюк на дегустации десертов</text:p>
      <text:p text:style-name="Text_20_body"><text:line-break/></text:p>
      <text:p text:style-name="Text_20_body">Адрес страницы: <text:a xlink:type="simple" xlink:href="http://mitino.mos.ru/presscenter/news/detail/2418671.html" office:name=""><text:span text:style-name="Definition">http://mitino.mos.ru/presscenter/news/detail/241867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0:01Z</meta:creation-date>
    <dc:date>2023-07-25T23:10:01Z</dc:date>
  </office:meta>
</office:document-meta>
</file>