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двух-тысяч-лифтов-заменили-в-московских-домах-в-2015-году"/>Более двух тысяч лифтов заменили в московских домах в 2015 году<text:bookmark-end text:name="более-двух-тысяч-лифтов-заменили-в-московских-домах-в-2015-году"/></text:h>
      <text:p text:style-name="First_20_paragraph">06.01.2016</text:p>
      <text:p text:style-name="Text_20_body">Более 2 тысяч лифтов, а если точнее, 2400 заменили в многоквартирных домах Москвы в рамках действующей программы капитального ремонта. Напомним, программа стартовала летом 2015 года.</text:p>
      <text:p text:style-name="Text_20_body">По данным портала mos.ru, «В столичных домах уже установлено 2,4 тыс. новых подъемных кабин, соответствующих всем требованиям, например, есть защита от вандалов и удобства для маломобильных жителей домов».</text:p>
      <text:p text:style-name="Text_20_body">Кроме ремонта всех домов, планируется также заменить все 110 тысяч лифтов на новые.</text:p>
      <text:p text:style-name="Text_20_body">в течение первых трех лет реализации программы капремонта будут заменены 8 тыс. лифтов в 1 тыс. 569 домах.</text:p>
      <text:p text:style-name="Text_20_body">Ранее первый зам главы Фонда капитального ремонта Москвы Дмитрий Лифшиц на круглом столе в Общественной палате заявил, что к 2017 году в Москве не останется ни одного лифта с эксплуатацией более 28 лет.</text:p>
      <text:p text:style-name="Text_20_body"><text:line-break/></text:p>
      <text:p text:style-name="Text_20_body">Адрес страницы: <text:a xlink:type="simple" xlink:href="http://mitino.mos.ru/presscenter/news/detail/2420576.html" office:name=""><text:span text:style-name="Definition">http://mitino.mos.ru/presscenter/news/detail/242057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8:42Z</meta:creation-date>
    <dc:date>2023-07-25T23:08:42Z</dc:date>
  </office:meta>
</office:document-meta>
</file>