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.бирюков-главным-событием-2016-года-станет-благоустройство-70-улиц-и-9-развязок-на-мкад"/>П.Бирюков: Главным событием 2016 года станет благоустройство 70 улиц и 9 развязок на МКАД<text:bookmark-end text:name="п.бирюков-главным-событием-2016-года-станет-благоустройство-70-улиц-и-9-развязок-на-мкад"/></text:h>
      <text:p text:style-name="First_20_paragraph">08.01.2016</text:p>
      <text:p text:style-name="Text_20_body">У жителей Москвы спросили, что нужно отремонтировать в столице. По предложениям горожан в 2016 году будут отремонтированы 70 улиц и крупных магистралей, а также благоустройство 9 развязок на МКАД.</text:p>
      <text:p text:style-name="Text_20_body">О том, что планируется переустроить по программе «Моя улица», рассказал заммэра Москвы по ЖКХ Петр Бирюков.</text:p>
      <text:p text:style-name="Text_20_body">Первым делом он отметил, что благодаря обратной связи с жителями Москвы были выявлены некоторые недочеты, которые будут устранены в 2016 году при проведении работ.</text:p>
      <text:p text:style-name="Text_20_body">- Не случайно предыдущие два месяца на портале «Активный гражданин» шла отработка вместе с москвичами предложений по программе 2016 года, - сказал П. Бирюков.</text:p>
      <text:p text:style-name="Text_20_body">Жители жаловались на недостаточное количество информационных материалов на той или другой улице, отсутствие образцов показа тех или других материалов и элементов обустройства, которые будут применяться. Это все будет сделано на следующий год, пообещал заммэра Москвы.</text:p>
      <text:p text:style-name="Text_20_body">В 2015 году самым главным событием в сфере ЖКХ стали работы по благоустройству 47 улиц в рамках программы «Моя улица». Это примерно 147 км пешеходного пространства. Примерно 0,5 млн москвичей приняли активное участие в голосовании на портале «Активный гражданин», высказали свою позицию.</text:p>
      <text:p text:style-name="Text_20_body">Все улицы были приведены к новейшему стандарту: были отремонтированы пешеходные тротуары, отремонтировали прилегающие дворы, порядка тысячи зданий и сооружений получили новый облик в виде обновленных фасадов, примерно половина из них оформлена архитектурно-художественной подсветкой.</text:p>
      <text:p text:style-name="Text_20_body">- На следующий год в программу включено 9 объектов обустройства, которые мы называем «воротами в Москву». Это крупные транспортные развязки на пересечении вылетных магистралей и МКАД. Они будут формировать особый облик нашего города, - сказал П.Бирюков.</text:p>
      <text:p text:style-name="Text_20_body">Источник: mos.ru</text:p>
      <text:p text:style-name="Text_20_body"><text:line-break/></text:p>
      <text:p text:style-name="Text_20_body">Адрес страницы: <text:a xlink:type="simple" xlink:href="http://mitino.mos.ru/presscenter/news/detail/2421033.html" office:name=""><text:span text:style-name="Definition">http://mitino.mos.ru/presscenter/news/detail/242103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6:37Z</meta:creation-date>
    <dc:date>2023-07-25T23:06:37Z</dc:date>
  </office:meta>
</office:document-meta>
</file>