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миллион-деревьев-продолжится-в-москве-в-2016-году"/>Акция «Миллион деревьев» продолжится в Москве в 2016 году<text:bookmark-end text:name="акция-миллион-деревьев-продолжится-в-москве-в-2016-году"/></text:h>
      <text:p text:style-name="First_20_paragraph">08.01.2016</text:p>
      <text:p text:style-name="Text_20_body">Акция «Миллион деревьев» продолжится и в 2016 году. На этот раз власти Москвы планируют высадить более 3 млн деревьев и кустарников.</text:p>
      <text:p text:style-name="Text_20_body">По словам главы департамента природопользования и охраны окружающей среды Москвы Антона Кульбачевского, акция началась в 2013 году по инициативе мэра Москвы Сергея Собянина. </text:p>
      <text:p text:style-name="Text_20_body">- За прошедшие сезоны мы уже высадили более миллиона деревьев и кустарников в московских дворах, также начали озеленять территории социальных объектов. Останавливаться на этом мы не собираемся, в 2016 г. и следующем за ним будем продолжать высаживать деревья и кустарники, - сказал А.Кульбачевский. </text:p>
      <text:p text:style-name="Text_20_body">Также основным важным итогом года Кульбачевский назвал тот факт, что в Москве был подготовлен проект Экологической стратегии до 2030 года.</text:p>
      <text:p text:style-name="Text_20_body">Сама Экологическая стратегия будет принята Правительством Москвы уже в 2016 году.</text:p>
      <text:p text:style-name="Text_20_body">Основные задачи стратегии - снижение уровня загрязнения атмосферного воздуха на 30% на территориях вблизи автотрасс, на 20% на жилых территориях города, снижение выбросов веществ с неприятным запахом от объектов очистки сточных вод хозяйственно-бытовой канализации на 70% и многие другие задачи.</text:p>
      <text:p text:style-name="Text_20_body">Следующей задачей департамента в 2016 году. станет создание городского закона о животном мире, в котором будут прописаны правила содержания в домашних условиях экзотических животных.</text:p>
      <text:p text:style-name="Text_20_body">- Весной 2016 года мы с депутатами Мосгордумы обсудим новый московский законопроект «О животном мире», поскольку федерального закона уже недостаточно, есть много нюансов, которые в нем не прописаны. Поэтому мы будем делать свой городской закон, который будет соответствовать условиям и вызовам мегаполиса. Необходимо упорядочить условия содержания в домашних условиях экзотических животных, - сказал А.Кульбачевский.</text:p>
      <text:p text:style-name="Text_20_body">Источник: агентство городских новостей «Москва»</text:p>
      <text:p text:style-name="Text_20_body"><text:line-break/></text:p>
      <text:p text:style-name="Text_20_body">Адрес страницы: <text:a xlink:type="simple" xlink:href="http://mitino.mos.ru/presscenter/news/detail/2421062.html" office:name=""><text:span text:style-name="Definition">http://mitino.mos.ru/presscenter/news/detail/242106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9:08Z</meta:creation-date>
    <dc:date>2023-07-25T23:09:08Z</dc:date>
  </office:meta>
</office:document-meta>
</file>