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ть-свидетельство-о-рождении-стало-проще-и-быстрее"/>Получить свидетельство о рождении стало проще и быстрее<text:bookmark-end text:name="получить-свидетельство-о-рождении-стало-проще-и-быстрее"/></text:h>
      <text:p text:style-name="First_20_paragraph">11.01.2016</text:p>
      <text:p text:style-name="Text_20_body">Жители района Митино могут получить быстро и без очереди услуги регистрации рождения, отцовства и смерти. В ближайшем к району Центре госуслуг Строгино (Строгинский бульвар, д.28) универсальные специалисты вместо сотрудников ЗАГСов смогут выдать свидетельство о рождении.</text:p>
      <text:p text:style-name="Text_20_body">Всего по Москве зарегистрировать рождение можно в 29 Центрах госуслуг. В СЗАО это МФЦ Куркино, Строгино и Покровское-Стрешнево.</text:p>
      <text:p text:style-name="Text_20_body">При этом жители Москвы по своему желанию могут выбрать, где им удобнее получить эти услуги: в одном из 29 центров «Мои документы» или, как и прежде, в районном отделе ЗАГС.</text:p>
      <text:p text:style-name="Text_20_body">Многие выбирают МФЦ, так как, во-первых, быстрее, так как сразу несколько универсальных специалистов готовы ее оказать. Во-вторых, более удобный график – центры «Мои документы» работают в ритме мегаполиса: 7 дней в неделю с 8.00 до 20.00 без обеда и выходных. Тогда как у сотрудников ЗАГСов свой график.</text:p>
      <text:p text:style-name="Text_20_body"><text:line-break/></text:p>
      <text:p text:style-name="Text_20_body">Адрес страницы: <text:a xlink:type="simple" xlink:href="http://mitino.mos.ru/presscenter/news/detail/2424890.html" office:name=""><text:span text:style-name="Definition">http://mitino.mos.ru/presscenter/news/detail/242489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2:25:51Z</meta:creation-date>
    <dc:date>2023-07-02T12:25:51Z</dc:date>
  </office:meta>
</office:document-meta>
</file>