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зоны-отдыха-для-благоустройства-выберут-жители-митино"/>Новые зоны отдыха для благоустройства выберут жители Митино<text:bookmark-end text:name="новые-зоны-отдыха-для-благоустройства-выберут-жители-митино"/></text:h>
      <text:p text:style-name="First_20_paragraph">14.01.2016</text:p>
      <text:p text:style-name="Text_20_body">Портал он-лайн референдумов «Активный гражданин» предложил жителям Митино принять участие в формировании программы благоустройства в своем районе.</text:p>
      <text:p text:style-name="Text_20_body">Где в районе было бы лучше всего обустроить новую зону отдыха для жителей района, новую детскую площадку и новую спортплощадку, спрашивает портал активных граждан.</text:p>
      <text:p text:style-name="Text_20_body">Для новой зоны отдыха варианты на выбор:<text:line-break/><text:line-break/></text:p>
      <text:p text:style-name="Text_20_body">- 3-й Митинский переулок, д. 5;</text:p>
      <text:p text:style-name="Text_20_body">- 3-й Митинский переулок, д. 7;</text:p>
      <text:p text:style-name="Text_20_body">Новая спортплощадка:</text:p>
      <text:p text:style-name="Text_20_body">- Улица Барышиха, д. 26 (площадка для детей)</text:p>
      <text:p text:style-name="Text_20_body">- Ангелов переулок, д. 13 (площадка для силовых видов спорта)</text:p>
      <text:p text:style-name="Text_20_body">Новая детская площадка:</text:p>
      <text:p text:style-name="Text_20_body">- Улица Митинская, д. 52 и д. 52, корп. 2</text:p>
      <text:p text:style-name="Text_20_body">- Пятницкое шоссе, д. 37 и д. 37, корп. 1</text:p>
      <text:p text:style-name="Text_20_body">Также для всех площадок предусмотрены варианты ответов: «новые площадки в районе не нужны», «затрудняюсь ответить», «этот вопрос должны решать специалисты».</text:p>
      <text:p text:style-name="Text_20_body">Новые площадки будут благоустроены на средства, вырученные от продажи патентов, которые вернутся обратно в район.</text:p>
      <text:p text:style-name="Text_20_body">По словам главы муниципального округа Митино Игоря Кононова, депутаты совместно с управой района решили, что не имеет смысла работать точечно – например, устанавливать где-то дополнительно 1-2 лавочки.</text:p>
      <text:p text:style-name="Text_20_body">Лучше всего комплексно осваивать территории района.</text:p>
      <text:p text:style-name="Text_20_body">Все вопросы, связанные с благоустройством, отрабатываются с учётом пожеланий и мнений жителей.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mitino.mos.ru/presscenter/news/detail/2434209.html" office:name=""><text:span text:style-name="Definition">http://mitino.mos.ru/presscenter/news/detail/243420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24Z</meta:creation-date>
    <dc:date>2023-07-25T23:10:24Z</dc:date>
  </office:meta>
</office:document-meta>
</file>