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ле-вмешательства-прокуратуры-инвалиды-смогут-беспрепятственно-парковать-свои-автомобили-возле-тц"/>После вмешательства прокуратуры инвалиды смогут беспрепятственно парковать свои автомобили возле ТЦ<text:bookmark-end text:name="после-вмешательства-прокуратуры-инвалиды-смогут-беспрепятственно-парковать-свои-автомобили-возле-тц"/></text:h>
      <text:p text:style-name="First_20_paragraph">28.01.2016</text:p>
      <text:p text:style-name="Text_20_body"><text:span text:style-name="T1">Тушинская межрайонная прокуратура по поручению прокуратуры города Москвы провела проверку соблюдения законодательства осоциальной защите инвалидов АО «КомЭстейт» (ТРЦ «Калейдоскоп») и ООО «МегаЛкжс» (ТЦ «Ладья»).</text:span></text:p>
      <text:p text:style-name="Text_20_body">На момент проверки по адресу: ул. Сходненская д.56 наорганизованных ТРЦ «Калейдоскоп» местах для парковки специальныхавтотранспортных средств инвалидов отсутствовали таблички «Инвалиды»,соответствующая разметка и знаки. Не была соблюдена ширина боковых подходов к автомашине.</text:p>
      <text:p text:style-name="Text_20_body">Кроме того, выявлено, что на автостоянке около ТЦ «Ладья» на ул. Дубравной д. 34/29 в нарушение требований Федерального закона «О социальной защите инвалидов» о выделении не менее 10% мест (но не менееодного места) для парковки специальных автотранспортных средств инвалидов, которые не должны занимать иные ТС на каждой стоянкеавтотранспортных средств, в том числе около предприятий торговли, сферы услуг, медицинских, спортивных и культурно-зрелищных учреждений,достаточное количество таких мест не выделено.</text:p>
      <text:p text:style-name="Text_20_body">По результатам проверки Тушинский межрайонный прокурор возбудил в отношении ООО «МегаЛюкс» (ТЦ «Ладья») дело об административномправонарушении, предусмотренном ст. 5.43 Кодекса Российской Федерацииоб административных правонарушениях (нарушение требованийзаконодательства, предусматривающих выделение на автомобильныхстоянках (остановках) мест для специальных автотранспортных средств инвалидов). В результате юридическое лицо привлечено к административнойответственности в виде штрафа в размере 30 тыс. рублей.</text:p>
      <text:p text:style-name="Text_20_body">В адрес генеральных директоров обеих организаций внесеныпредставления об устранении нарушений закона, которые рассмотрены.</text:p>
      <text:p text:style-name="Text_20_body">В настоящее время на стоянках ТРЦ «Калейдоскоп» и ТЦ «Ладья» выявленные нарушения устранены.</text:p>
      <text:p text:style-name="Text_20_body"><text:line-break/></text:p>
      <text:p text:style-name="Text_20_body">Адрес страницы: <text:a xlink:type="simple" xlink:href="http://mitino.mos.ru/presscenter/news/detail/2472749.html" office:name=""><text:span text:style-name="Definition">http://mitino.mos.ru/presscenter/news/detail/247274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4:46:20Z</meta:creation-date>
    <dc:date>2023-06-07T14:46:20Z</dc:date>
  </office:meta>
</office:document-meta>
</file>