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нсии-и-пособия-жители-района-митино-в-связи-с-празднованием-международного-женского-дня-начали-получать-раньше"/>Пенсии и пособия жители района Митино в связи с празднованием Международного женского дня начали получать раньше<text:bookmark-end text:name="пенсии-и-пособия-жители-района-митино-в-связи-с-празднованием-международного-женского-дня-начали-получать-раньше"/></text:h>
      <text:p text:style-name="First_20_paragraph">04.03.2016</text:p>
      <text:p text:style-name="Text_20_body"><text:span text:style-name="T1">График доставки пособий и пенсий на дом в Москве изменился в связи с Международным женским днем.</text:span><text:line-break/><text:line-break/>Так, накануне митинцы получили пенсии через отделения почтовой связи за 03 и 05 марта, сегодня – за 04 и 06 марта, завтра будут выплаты тем, кто обычно получает пенсии 7-го и 8-го числа каждого месяца.<text:line-break/><text:line-break/>По сообщению Пенсионного фонда России немного раньше выплатят пенсии тем, кто получает их в середине месяца: 15 марта будут выплачивать пенсии за 15 и 16, а 16 марта — за 17 и 18. В остальные дни выплаты будут идти по обычному графику.<text:line-break/></text:p>
      <text:p text:style-name="Text_20_body"><text:line-break/></text:p>
      <text:p text:style-name="Text_20_body">Адрес страницы: <text:a xlink:type="simple" xlink:href="http://mitino.mos.ru/presscenter/news/detail/2577001.html" office:name=""><text:span text:style-name="Definition">http://mitino.mos.ru/presscenter/news/detail/257700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5:49Z</meta:creation-date>
    <dc:date>2023-07-25T23:05:49Z</dc:date>
  </office:meta>
</office:document-meta>
</file>