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on-line-сервис-для-поиска-забытых-вещей-появится-у-столичного-метрополитена"/>On-line-сервис для поиска забытых вещей появится у столичного метрополитена<text:bookmark-end text:name="on-line-сервис-для-поиска-забытых-вещей-появится-у-столичного-метрополитена"/></text:h>
      <text:p text:style-name="First_20_paragraph">10.03.2016</text:p>
      <text:p text:style-name="Text_20_body"><text:span text:style-name="T1">On-line-сервис, позволяющий пассажирам оставлять заявки на розыск утерянных вещей, планируется создать на официальном сайте Московского метрополитена.</text:span><text:line-break/><text:line-break/>Сейчас для того, чтобы вернуть забытые в метро вещи, необходимо подать заявление лично или обратиться по телефону в контакт-центр «Московский транспорт». Дополнительный сервис позволит упростить схему.<text:line-break/></text:p>
      <text:p text:style-name="Text_20_body"><text:line-break/></text:p>
      <text:p text:style-name="Text_20_body">Адрес страницы: <text:a xlink:type="simple" xlink:href="http://mitino.mos.ru/presscenter/news/detail/2587294.html" office:name=""><text:span text:style-name="Definition">http://mitino.mos.ru/presscenter/news/detail/258729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5:21:43Z</meta:creation-date>
    <dc:date>2023-07-26T05:21:43Z</dc:date>
  </office:meta>
</office:document-meta>
</file>