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ждый-житель-митина-сможет-узнать-сколько-людей-стоит-в-очереди"/>Каждый житель Митина сможет узнать сколько людей стоит в очереди<text:bookmark-end text:name="каждый-житель-митина-сможет-узнать-сколько-людей-стоит-в-очереди"/></text:h>
      <text:p text:style-name="First_20_paragraph">27.05.2016</text:p>
      <text:p text:style-name="Text_20_body">Лишь один из 2000 посетителей центров госуслуг в Москве ждет более 15 минут. Чтобы максимально распределить потоки людей в «Моих документах» решили организовать новый сервис для москвичей. Теперь пользователи интернета смогут узнать о том, в какое окно в центрах госуслуг в Москве стоит больше всего людей. Корреспонденты «Митинского экспресса» выяснили, что Москва является лидером в мире по времени ожидания. «Для удобства посетителей во всех столичных центрах госуслуг размещены графики средней загрузки по дням недели и часам. С их помощью жители могут выбрать для себя удобные день и время для визита в центр госуслуг. Также эти графики есть в разделе «Медиа» на сайте центров госуслуг Москвы», — сообщил сайт госуслуг. Центр госуслуг «Мои документы» района Митино расположен по адресу: Новотушинский проезд, д.10</text:p>
      <text:p text:style-name="Text_20_body"><text:line-break/></text:p>
      <text:p text:style-name="Text_20_body">Адрес страницы: <text:a xlink:type="simple" xlink:href="http://mitino.mos.ru/presscenter/news/detail/3030783.html" office:name=""><text:span text:style-name="Definition">http://mitino.mos.ru/presscenter/news/detail/303078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2:29Z</meta:creation-date>
    <dc:date>2023-07-25T23:12:29Z</dc:date>
  </office:meta>
</office:document-meta>
</file>