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лешмоб-посвященный-международному-дню-друзей-утроили-студенты-из-митина"/>Флешмоб, посвященный Международному Дню друзей, утроили студенты из Митина<text:bookmark-end text:name="флешмоб-посвященный-международному-дню-друзей-утроили-студенты-из-митина"/></text:h>
      <text:p text:style-name="First_20_paragraph">11.06.2016</text:p>
      <text:p text:style-name="Text_20_body">Студенты колледжа №18 на Митинской улице, 45, отметили День друзей. Они устроили себе и зрителям веселый, по-дружески теплый праздник. Молодежь поставила «мини-спектакли» по песням из детских мультфильмов: «Бременские музыканты», «Приключения Буратино», «Летучий корабль». — Каждый номер неизменно заканчивался аплодисментами и одобрительным смехом гостей праздника. Победителей творческого конкурса определило жюри, которое, однако, отметило, что абсолютно все номера были подготовлены с большой фантазией, — прокомментировали корреспонденту газеты «Митинский экспресс» в администрации колледжа. Напомним, Международный День друзей празднуется 9 июня. (ск)</text:p>
      <text:p text:style-name="Text_20_body"><text:line-break/></text:p>
      <text:p text:style-name="Text_20_body">Адрес страницы: <text:a xlink:type="simple" xlink:href="http://mitino.mos.ru/presscenter/news/detail/3137896.html" office:name=""><text:span text:style-name="Definition">http://mitino.mos.ru/presscenter/news/detail/3137896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2:02Z</meta:creation-date>
    <dc:date>2023-07-25T23:12:02Z</dc:date>
  </office:meta>
</office:document-meta>
</file>