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сотрудник-мчс-ликвидировали-пожар-на-пятницкой-улице"/>Сотрудник МЧС ликвидировали пожар на Пятницкой улице<text:bookmark-end text:name="сотрудник-мчс-ликвидировали-пожар-на-пятницкой-улице"/></text:h>
      <text:p text:style-name="First_20_paragraph">14.06.2016</text:p>
      <text:p text:style-name="Text_20_body">Утром 14 июня на телефон оператора службы «101» поступило сообщение о пожаре по адресу: ул. Пятницкая, 28. Около 10.00 произошло возгорание в квартире жилого дома. В квартире на третьем этаже находились люди. Прибывшие на место происшествия пожарно-спасательные подразделения установили, что происходит открытое горение жилого помещения. В течение нескольких минут брандмейстерам удалось предотвратить распространение огня и сбить пламя.</text:p>
      <text:p text:style-name="Text_20_body">В результате происшествия есть пострадавшие.</text:p>
      <text:p text:style-name="P1">– На пожаре работали десять подразделений, численностью 40 человек, — сообщили в пресс-службе МЧС по Северо-Западному округу Москвы.</text:p>
      <text:p text:style-name="First_20_paragraph">(ск)</text:p>
      <text:p text:style-name="Text_20_body"><text:line-break/></text:p>
      <text:p text:style-name="Text_20_body">Адрес страницы: <text:a xlink:type="simple" xlink:href="http://mitino.mos.ru/presscenter/news/detail/3156596.html" office:name=""><text:span text:style-name="Definition">http://mitino.mos.ru/presscenter/news/detail/315659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10:15Z</meta:creation-date>
    <dc:date>2023-07-26T10:10:15Z</dc:date>
  </office:meta>
</office:document-meta>
</file>