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лищник-провел-мастер-класс-на-пятницком-шоссе"/>«Жилищник» провел мастер-класс на Пятницком шоссе<text:bookmark-end text:name="жилищник-провел-мастер-класс-на-пятницком-шоссе"/></text:h>
      <text:p text:style-name="First_20_paragraph">16.06.2016</text:p>
      <text:p text:style-name="Text_20_body"><text:span text:style-name="T1">Сотрудники ГБУ «Жилищник района Митино« провели бесплатные занятия для работников ЖКХ и всех желающих на Пятницком шоссе, 6. </text:span></text:p>
      <text:p text:style-name="Text_20_body">Специалисты показали в действии новое оборудование и рассказали о его технических характеристиках, преимуществах и правилах обслуживания.</text:p>
      <text:p text:style-name="Text_20_body">— В ближайшее время коммунальщики будут использовать в своей работе косилки нового типа. Навыки, полученные на мастер-классе, могут пригодиться дачникам, ведь ландшафтное оформление своих участков сейчас очень популярно, — отметил директор ГБУ Павел Зубрилов. </text:p>
      <text:p text:style-name="Text_20_body"><text:line-break/></text:p>
      <text:p text:style-name="Text_20_body">Адрес страницы: <text:a xlink:type="simple" xlink:href="http://mitino.mos.ru/presscenter/news/detail/3165861.html" office:name=""><text:span text:style-name="Definition">http://mitino.mos.ru/presscenter/news/detail/316586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2:36:27Z</meta:creation-date>
    <dc:date>2023-05-23T02:36:27Z</dc:date>
  </office:meta>
</office:document-meta>
</file>