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ебные-заведения-москвы-проверили-на-пожарную-безопасность"/>Учебные заведения Москвы проверили на пожарную безопасность<text:bookmark-end text:name="учебные-заведения-москвы-проверили-на-пожарную-безопасность"/></text:h>
      <text:p text:style-name="First_20_paragraph">28.08.2016</text:p>
      <text:p text:style-name="Text_20_body">Накануне Дня знаний столичные пожарные провели инспекцию образовательных учреждений. Об этом на прошедшей 25 августа пресс-конференции рассказал начальник Управления надзорной деятельности и профилактической работы ГУ МЧС России по Москве Сергей Лысиков. По его словам, было проинспектировано 4838 объектов, в их числе общеобразовательные школы, детские сады, объекты профессионального образования и другие. − Серьёзных нарушений инспекция не выявила. Наиболее частыми недочётами являются ненадлежащее содержание путей эвакуации и неисправность электросетей. По результатам проверки к административной ответственности было привлечено 64 юридических и 483 должностных лица, − рассказал Сергей Лысиков. Он также отметил, что все помещения образовательных учреждений оборудованы системами пожарного оповещения. На сегодняшний день все объекты допущены к эксплуатации. (иг)</text:p>
      <text:p text:style-name="Text_20_body"><text:line-break/></text:p>
      <text:p text:style-name="Text_20_body">Адрес страницы: <text:a xlink:type="simple" xlink:href="http://mitino.mos.ru/presscenter/news/detail/3625227.html" office:name=""><text:span text:style-name="Definition">http://mitino.mos.ru/presscenter/news/detail/3625227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1:51Z</meta:creation-date>
    <dc:date>2023-07-25T23:11:51Z</dc:date>
  </office:meta>
</office:document-meta>
</file>