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лиал-митино-тцсо-щукино-в-день-города-презентует-свои-творческие-студии"/>Филиал «Митино» ТЦСО «Щукино» в День города презентует свои творческие студии<text:bookmark-end text:name="филиал-митино-тцсо-щукино-в-день-города-презентует-свои-творческие-студии"/></text:h>
      <text:p text:style-name="First_20_paragraph">06.09.2016</text:p>
      <text:p text:style-name="Text_20_body"><text:span text:style-name="T1">Митинский филиал ТЦСО «Щукино» в День города презентует свои направления и творческие студии. На празднике, посвящённом дню открытых дверей, будет работать площадка «Голубиная почта». Об этом рассказала заведующая отделением дневного пребывания филиала Татьяна Воронцова.</text:span></text:p>
      <text:p text:style-name="Text_20_body"><text:line-break/>– В нашем отделении на Дубравной улице, д. 40, корп. 1, состоятся мастер-классы из цикла «Мир эксклюзива. Мастера-волонтёры научат всех желающих делать украшения из атласных лент, а также искусству квиллинга. Если позволит погода, то несколько мастер-классов мы проведём на открытой площадке в 3-м Митинском переулке, д. 12. Здесь гости праздника научатся делать цветы из конфет, работать в стиле декупаж и шить кукол из лоскутков, - рассказала Татьяна Воронцова.</text:p>
      <text:p text:style-name="Text_20_body">По её словам, в 3-м Митинском переулке будет работать площадка «Голубиная почта». Заводчик-волонтёр принесёт своих питомцев, чтобы дети и взрослые смогли на них полюбоваться. Запланированы также открытые занятия по йоге, музыкальный ринг, восточные танцы и выступление коллектива «Молодость души».</text:p>
      <text:p text:style-name="Text_20_body"><text:line-break/>Праздник состоится 10 сентября с 11.00 до 16.00. Вход свободный. В случае дождя все площадки будут работать только в закрытом помещении – на Дубравной. (иг)</text:p>
      <text:p text:style-name="Text_20_body"><text:line-break/></text:p>
      <text:p text:style-name="Text_20_body">Адрес страницы: <text:a xlink:type="simple" xlink:href="http://mitino.mos.ru/presscenter/news/detail/3686805.html" office:name=""><text:span text:style-name="Definition">http://mitino.mos.ru/presscenter/news/detail/368680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13:24:09Z</meta:creation-date>
    <dc:date>2023-05-21T13:24:09Z</dc:date>
  </office:meta>
</office:document-meta>
</file>