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ям-округа-напомнили-о-типичных-причинах-неоплаты-жку"/>Жителям округа напомнили о типичных причинах неоплаты ЖКУ<text:bookmark-end text:name="жителям-округа-напомнили-о-типичных-причинах-неоплаты-жку"/></text:h>
      <text:p text:style-name="First_20_paragraph">07.09.2016</text:p>
      <text:p text:style-name="Text_20_body"><text:span text:style-name="T1">Пять отговорок из серии «почему я не мог оплатить услуги ЖКХ вовремя», которые звучат неубедительно</text:span></text:p>
      <text:p text:style-name="Text_20_body">В соответствии с Жилищным кодексом, оплатить услуги ЖКХ необходимо до 10 числа каждого месяца. Однако часть москвичей задерживают оплату ЖКУ, а в качестве оправдания приводят объяснения, которые звучат по меньше мере неубедительно.</text:p>
      <text:p text:style-name="Text_20_body">Вот топ-5 отговорок нерадивых неплательщиков и доводы, которые разбивают эти объяснения:</text:p>
      <text:p text:style-name="Text_20_body">1.​ Я забыл…</text:p>
      <text:p text:style-name="Text_20_body">Современные гаджеты есть у всех. Поставить «напоминалку» на весь год в приложении на мобильном телефоне — дело пары минут.</text:p>
      <text:p text:style-name="Text_20_body">Кроме того, текущий единый платежный документ (ЕПД), долговой единый платежный документ, уведомление о наличии задолженности, которые вы вытаскиваете из почтового ящика, недвусмысленно намекают, что услуги ЖКХ необходимо оплатить. Причем, уже срочно. Жилищный и Гражданский кодексы очень не рекомендуют игнорировать эти «подсказки».</text:p>
      <text:p text:style-name="Text_20_body">2.​ Я уезжал на долгое время. Вернулся, очнулся, долг.</text:p>
      <text:p text:style-name="Text_20_body">Для путешественников, дачников и любителей долгих командировок предусмотрен авансовый платеж. Для этого необходимо прийти в Центр госуслуг района, написать соответствующее заявление, попросить специалиста сформировать авансовый ЕПД, оплатить его и со спокойной душой отправляться хоть в кругосветное путешествие. В число должников вы не попадете.</text:p>
      <text:p text:style-name="Text_20_body">3.​ Редко бываю дома/живу в другом месте/ потерял ключ от почтового ящика и вообще не имею привычки копаться в бумажном спаме.</text:p>
      <text:p text:style-name="Text_20_body">Чтобы оплатить услуги ЖКХ необязательно держать в руках бумажную квитанцию, это легко сделать с помощью электронного ЕПД.</text:p>
      <text:p text:style-name="Text_20_body">Получить электронный ЕПД можно буквально за пару минут в любое время и в любой точке мира:</text:p>
      <text:p text:style-name="Text_20_body">— через Портал городских услуг <text:a xlink:type="simple" xlink:href="https://clck.yandex.ru/redir/dv/*data=url%3Dhttp%253A%252F%252Fwww.pgu.mos.ru%252F%26ts%3D1473255364%26uid%3D1161214651468651127&amp;sign=88fd511b180ee7b3255509246ccaf933&amp;keyno=1" office:name=""><text:span text:style-name="Definition">www.pgu.mos.ru</text:span></text:a>. Для этого необходимо зайти на Портал городских услуг <text:a xlink:type="simple" xlink:href="https://clck.yandex.ru/redir/dv/*data=url%3Dhttp%253A%252F%252Fwww.pgu.mos.ru%252F%26ts%3D1473255364%26uid%3D1161214651468651127&amp;sign=88fd511b180ee7b3255509246ccaf933&amp;keyno=1" office:name=""><text:span text:style-name="Definition">www.pgu.mos.ru</text:span></text:a> , авторизоваться и «прокликать» следующий путь: Центр уведомлений-Настройка уведомлений – Информировать о начислениях ЖКХ, – далее выбрать желаемый способ доставки уведомлений (на электронную почту или мобильный телефон) и нажать кнопку «Сохранить».</text:p>
      <text:p text:style-name="Text_20_body">— через мобильное приложение «ЖКХ Москвы». Для этого достаточно скачать приложение на смартфон или планшет.</text:p>
      <text:p text:style-name="Text_20_body">— с помощью sms-сообщения. Чтобы получить информацию о начислениях за жилищно-коммунальные услуги на мобильный телефон, необходимо отправить на короткий номер городского SMS-центра 7377 сообщение с текстом: ЭЕПД П «код плательщика» (код плательщика указан в правом верхнем углу квитанции).</text:p>
      <text:p text:style-name="Text_20_body">— с помощью USSD-сервиса. Для получения информации о начислениях за жилищно-коммунальные услуги необходимо набрать *377*5*5*3# и нажать кнопку вызова.</text:p>
      <text:p text:style-name="Text_20_body">4.​ Не успел его оплатить…</text:p>
      <text:p text:style-name="Text_20_body">Оплатить ЕПД можно в офисе банков, через платежные терминалы, на Портале городских услуг, с помощью банковской карты, электронного кошелька и т.д. При дистанционной оплате ЖКУ совсем необязательно иметь на руках бумажную версию (как получить электронный ЕПД смотри выше). Вся процедура занимает буквально пару минут.</text:p>
      <text:p text:style-name="Text_20_body">5.​ Мне нечем платить за ЖКХ …</text:p>
      <text:p text:style-name="Text_20_body">В жизни может случиться все. Если попали в сложную экономическую ситуацию, специалисты управляющих организаций советуют не игнорировать счета за ЖКУ и не «копить» долг, а прийти и заключить договор о реструктуризации. Долг разобьют на части, которые вы в состоянии оплатить наряду с текущими платежами за ЖКУ.</text:p>
      <text:p text:style-name="Text_20_body">Можно придумать еще множество объяснений, «почему я не мог оплатить услуги ЖКХ вовремя». Но не стоит забывать, что эти отговорки могут привести к вполне реальным мерам воздействиям.</text:p>
      <text:p text:style-name="Text_20_body">Если долг ЖКУ превысит 2 месяца, управляющая организация имеет право отключить горячую воду, канализацию или электричество без решения суда.</text:p>
      <text:p text:style-name="Text_20_body">При задолженности за ЖКУ свыше 10 тыс. руб. в рамках исполнительного производства на должника может быть наложено временное ограничение права выезда из страны.</text:p>
      <text:p text:style-name="Text_20_body">По решению суда в счет погашения долга может быть изъята бытовая техника, наложен арест на автомобиль и недвижимость, банковские счета и ценные бумаги. Наниматель жилого помещения по договору соцнайма может быть выселен с предоставлением жилого помещения из расчета 6 кв. м на человека.</text:p>
      <text:p text:style-name="Text_20_body"><text:line-break/></text:p>
      <text:p text:style-name="Text_20_body">Адрес страницы: <text:a xlink:type="simple" xlink:href="http://mitino.mos.ru/presscenter/news/detail/3694162.html" office:name=""><text:span text:style-name="Definition">http://mitino.mos.ru/presscenter/news/detail/369416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3:09:01Z</meta:creation-date>
    <dc:date>2023-06-28T03:09:01Z</dc:date>
  </office:meta>
</office:document-meta>
</file>