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дастровая-палата-москвы-рассказала-об-отмене-выдачи-свидетельств-о-государственной-регистрации"/>Кадастровая палата Москвы рассказала об отмене выдачи свидетельств о государственной регистрации<text:bookmark-end text:name="кадастровая-палата-москвы-рассказала-об-отмене-выдачи-свидетельств-о-государственной-регистрации"/></text:h>
      <text:p text:style-name="First_20_paragraph">09.09.2016</text:p>
      <text:p text:style-name="Text_20_body"><text:span text:style-name="T1">Выдача свидетельств о государственной регистрации права, в том числе повторных, в виде бумажного документа прекращена.</text:span></text:p>
      <text:p text:style-name="Text_20_body">Филиал ФГБУ «ФКП Росреестра» по Москве (Кадастровая палата по Москве) напоминает о том, что с 15 июля 2016 года в соответствии с изменениями, внесенными в федеральный закон «О государственной регистрации прав на недвижимое имущество», государственная регистрация возникновения и перехода прав на недвижимое имущество удостоверяется только выпиской из Единого государственного реестра прав на недвижимое имущество и сделок с ним (ЕГРП).</text:p>
      <text:p text:style-name="Text_20_body">Указанные изменения призваны максимально обезопасить операции с недвижимостью и защитить права граждан при проведении сделок. Не секрет, что бумажное свидетельство легко подделать, чем неоднократно пользовались мошенники. Кроме того, на момент совершения сделки информация даже в подлинном свидетельстве могла устареть, например, если с момента его получения в праве собственности возникли обременения/ограничения.</text:p>
      <text:p text:style-name="Text_20_body">В отличие от свидетельства о государственной регистрации права выписка из ЕГРП представляет собой документ, подтверждающий актуальность сведений об объекте недвижимости на момент ее выдачи. В подлинности выписки не может быть сомнений, когда заявитель получает ее непосредственно от государственного органа, а не от третьих лиц.</text:p>
      <text:p text:style-name="Text_20_body">Выписка из ЕГРП содержит описание объекта недвижимости, зарегистрированные права на него, а также ограничения (обременения) прав, сведения о существующих на момент выдачи выписки правопритязаниях и заявленных в судебном порядке правах требования в отношении данного объекта недвижимости, отметки о возражении в отношении зарегистрированного права на него, сведения о наличии решения об изъятии объекта недвижимости для государственных или муниципальных нужд.</text:p>
      <text:p text:style-name="Text_20_body">Сроки оказания услуги по регистрации прав при этом останутся прежними - до 10 рабочих дней. Госпошлина также не изменится – 2 тысячи рублей для физических лиц и 22 тысячи – для юридических. По результатам государственной регистрации вместе с пакетом документов бесплатно выдается выписка из ЕГРП.</text:p>
      <text:p text:style-name="Text_20_body">Обращаем внимание, что подать документы на государственную регистрацию прав физические лица могут при личном обращении в центры государственных услуг «Мои документы» города Москвы, открытые практически в каждом районе столицы, почтовым отправлением либо в электронном виде с помощью портала Росреестра (<text:a xlink:type="simple" xlink:href="https://clck.yandex.ru/redir/dv/*data=url%3Dhttp%253A%252F%252Fwww.rosreestr.ru%26ts%3D1473400955%26uid%3D364339101406046443&amp;sign=9abf625bbca3f1dbe52a15b854c496e1&amp;keyno=1" office:name=""><text:span text:style-name="Definition">www.rosreestr.ru</text:span></text:a>).</text:p>
      <text:p text:style-name="Text_20_body">Отметим, что получение государственных услуг в электронном виде через портал Росреестра имеет ряд очевидных преимуществ. Заявитель самостоятельно подает документы, не теряя времени на визит в офис. Особенно это важно для юридических лиц, в частности компаний-застройщиков, которые подают на регистрацию прав одновременно большое количество пакетов документов.</text:p>
      <text:p text:style-name="Text_20_body">В случае предоставления документов для получения услуг в электронном виде размер платы и государственной пошлины сокращается на<text:line-break/>30-50%.</text:p>
      <text:p text:style-name="Text_20_body"><text:line-break/></text:p>
      <text:p text:style-name="Text_20_body">Адрес страницы: <text:a xlink:type="simple" xlink:href="http://mitino.mos.ru/presscenter/news/detail/3707229.html" office:name=""><text:span text:style-name="Definition">http://mitino.mos.ru/presscenter/news/detail/370722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3T12:13:22Z</meta:creation-date>
    <dc:date>2023-07-03T12:13:22Z</dc:date>
  </office:meta>
</office:document-meta>
</file>